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erheide - Verlengde Duinstraat 44 (Verlenging beslistermijn Omgevings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oensdrecht maken bekend dat zij in het kader van de Omgevingswet hebben besloten voor de volgende aanvraag de beslistermijn te verlengen met een termijn van maximaal 6 weken.</text:p>
            <text:p text:style-name="common-al"/>
            <text:p text:style-name="common-al">Verlengde Duinstraat 44, 4631 HS te Hoogerheide</text:p>
            <text:p text:style-name="common-al">Verbreden en aanpassen uitrit</text:p>
            <text:p text:style-name="common-al">Ontvangen 26 maart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27 mei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24486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6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6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7/xml/MC-DRP-OmgevingsvergunningAfhandelin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Hoogerheide - Verlengde Duinstraat 44 (Verlenging beslistermijn Omgevingswet)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4865</meta:user-defined>
    <meta:user-defined meta:name="OVERHEIDop.GmbID/DC.identifier">gmb-2026-244865</meta:user-defined>
    <meta:user-defined meta:name="OVERHEIDop.versieInformatie"/>
  </office:meta>
</office:document-meta>
</file>