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vergadering Gemeentera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lopige agenda</text:p>
            <text:p text:style-name="common-al"/>
            <text:p text:style-name="common-al">
            <text:span text:style-name="nadrukvet">
              <text:span text:style-name="nadrukcur">Na de besluitraad van 28 mei kan de definitieve agenda worden bepaald. Via de gemeentelijke website en Social Media wordt u op de hoogte gehouden.</text:span>
            </text:span>
          </text:p>
            <text:p text:style-name="common-al"/>
            <text:p text:style-name="common-al">Openbare vergadering</text:p>
            <text:p text:style-name="common-al">Donderdag 4 juni 2026</text:p>
            <text:p text:style-name="common-al">Aanvang: 19.30 uur</text:p>
            <text:p text:style-name="common-al">Locatie: raadzaal</text:p>
            <text:p text:style-name="common-al"/>
            <text:p text:style-name="common-al">Voorlopige agenda</text:p>
            <text:p text:style-name="common-al">Opening door de voorzitter de heer J.J.C. Adriaansen</text:p>
            <text:p text:style-name="common-al">1.  Vaststellen van de agenda</text:p>
            <text:p text:style-name="common-al">2.  Vaststellen besluitenlijst vorige vergaderingen</text:p>
            <text:p text:style-name="common-al">3.  Mededelingen</text:p>
            <text:p text:style-name="common-al">4. Mondelinge vragen (spoedeisend en/of actueel)</text:p>
            <text:p text:style-name="common-al">5. Raadsvoorstel Vaststelling beleidsplan Schuldhulpverlening 2025-2028</text:p>
            <text:p text:style-name="common-al">6.  Raadsvoorstel Volkshuisvestingsprogramma Woensdrecht</text:p>
            <text:p text:style-name="common-al">7.  Raadsvoorstel Financiële Tussenrapportage Q1-2026</text:p>
            <text:p text:style-name="last-al">Sluiting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oogerheide, 27 mei 2026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24485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48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48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Openbare vergadering Gemeenteraad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4854</meta:user-defined>
    <meta:user-defined meta:name="OVERHEIDop.GmbID/DC.identifier">gmb-2026-244854</meta:user-defined>
    <meta:user-defined meta:name="OVERHEIDop.versieInformatie"/>
  </office:meta>
</office:document-meta>
</file>