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esselGansfortstraati1ec3ba74-9e62-419e-98e6-f45161cbbad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Openbare laadpaal elektrische voertuigen t.h.v. Wessel Gansfortstraat 40 te Aduard </text:p>
      <text:section text:name="regeling_id1-3-2" text:style-name="regeling">
        <text:section text:name="aanhef_id1-3-2-1" text:style-name="aanhef">
          <text:section text:name="context_id1-3-2-1-1" text:style-name="context">
            <text:p text:style-name="context.al">Burgemeester en wethouders van de gemeente Westerkwartier, </text:p>
            <text:p text:style-name="context_bottom"/>
          </text:section>
          <text:section text:name="considerans_id1-3-2-1-2" text:style-name="considerans">
            <text:p text:style-name="tussenkopcur">
            <text:span text:style-name="nadrukvet">Gelet op:</text:span>
          </text:p>
            <text:p text:style-name="tussenkopcur">- artikel 18, lid 1 onder d van de Wegenverkeerswet 1994 (hierna WVW 1994) dat verkeersbesluiten worden genomen door burgemeester en wethouders voor zover zij betreffen het verkeer op wegen, welke niet in beheer zijn bij het Rijk, de Provincie of een waterschap;</text:p>
            <text:p text:style-name="tussenkopcur">- artikel 15, lid 1 van de WVW 1994 dat de plaatsing van bij algemene maatregel van bestuur aangewezen verkeerstekens en onderborden, voor zover daardoor een gebod of verbod ontstaat, geschiedt krachtens een verkeersbesluit;</text:p>
            <text:p text:style-name="tussenkopcur">- artikel 15, lid 2 van de WVW 1994, dat het toepassen van maatregelen op of aan de weg, voor zover de maatregelen leiden tot een beperking of uitbreiding van het aantal categorieën weggebruikers dat van een weg of weggedeelte gebruik kan maken, geschieden krachtens een verkeersbesluit;</text:p>
            <text:p text:style-name="tussenkopcur">- artikel 12 sub a van het Besluit administratieve bepalingen inzake het wegverkeer (hierna BABW) dat de plaatsing van E08c borden van Bijlage 1 van de Reglementen Verkeerstekens en Verkeersregels 1990 dienen te geschieden krachtens een verkeersbesluit;</text:p>
            <text:p text:style-name="tussenkopcur">- artikel 24 van het Besluit administratieve bepalingen inzake het wegbeheer (hierna BAWB) ingevolge verkeersbesluiten worden genomen na overleg met een gemachtigde van de korpschef van de Nationale Politie Nederland, district Groningen; </text:p>
            <text:p text:style-name="tussenkopcur">
            <text:span text:style-name="nadrukvet">Overwegingen ten aanzien van het besluit</text:span>
          </text:p>
            <text:p text:style-name="considerans.al">&gt; dat de provincies Groningen en Drenthe vervolgens namens de deelnemende gemeenten gezamenlijk één concessiehouder (Equans) hebben geselecteerd voor het realiseren en exploiteren van laadpalen; </text:p>
            <text:p text:style-name="considerans.al">&gt; dat binnen de concessie sprake is van vier categorieën openbare laadlocaties: </text:p>
            <text:p text:style-name="considerans.al">1. Categorie ‘Aanvraag gestuurd’: openbare locaties die worden gerealiseerd op aanvraag van inwoners die geen laadpunt op eigen terrein kunnen realiseren; </text:p>
            <text:p text:style-name="considerans.al">2. Categorie ‘Strategische aanvraag’: openbare locaties waar parkerende bezoekers komen of worden verwacht; </text:p>
            <text:p text:style-name="considerans.al">3. Categorie ‘Datagestuurd: openbare locaties waar op basis van beschikbare verbruiksdata besloten is om een laadpaal bij te plaatsen of een tweede parkeervak te reserveren; </text:p>
            <text:p text:style-name="considerans.al">4. Categorie ‘Dekkend netwerk’: openbare locaties die worden gerealiseerd met als doel tot een dekkend netwerk van laadinfrastructuur te komen; </text:p>
            <text:p text:style-name="considerans.al">&gt; dat in het kader van het Jaarplan Duurzaamheid het stimuleren van duurzame vormen van mobiliteit en faciliteren van bijbehorende laadinfrastructuur is opgenomen; </text:p>
            <text:p text:style-name="considerans.al">&gt; dat de intentie is om te komen tot een sluitend netwerk van laadpalen;</text:p>
            <text:p text:style-name="considerans.al">&gt; dat voorgesteld wordt om vanuit de beschikbare parkeerruimte twee parkeerplaatsen te reserveren op grond van de categorie ‘Datagestuurd;</text:p>
            <text:p text:style-name="considerans.al">&gt; dat het gaat om één laadpaal (met twee oplaadaansluitingen) op het openbare parkeerterrein t.h.v.Wessel Gansfortstraat 40 te Aduard;</text:p>
            <text:p text:style-name="considerans.al">&gt; dat wij er vanuit gaan dat de Politie (de korpschef van de Eenheid Noord Nederland BT Ommelanden West) zal instemmen met het voorliggende beleid openbare laadpaalinfrastructuur elektrische voertuigen en dat over elke afzonderlijke aanvraag geen separaat advies behoeft te worden uitgebracht; </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Een parkeerplaats in te richten t.b.v. het opladen van elektrische voertuigen op de locatie t.h.v. Wessel Gansfortstraat 40 te Aduard, zoals aangegeven op bijgaande situatietekening, zodanig dat twee auto’s opgeladen kunnen worden; </text:p>
            <text:p text:style-name="common-al">* Deze parkeerplaats in te richten als parkeerplaats voor het opladen van elektrische voertuigen en bij deze parkeerplaats een verkeersbord te plaatsen volgens model E08c van de bijlage 1 van het RVV 1990 met daaronder een onderbord model OB504; </text:p>
            <text:p text:style-name="common-al">* De parkeerplaats te markeren door middel van een vak indeling; </text:p>
            <text:p text:style-name="common-al">* De parkeervakken aan te brengen met een duidelijke belijning conform de aanbevelingen van het ASVV 2012; </text:p>
            <text:p text:style-name="common-al">* De verkeersmaatregel uit te voeren conform de uitvoeringsvoorschriften van het Uitvoeringsbesluit van het BAWB en het RVV 1990. </text:p>
            <text:p text:style-name="common-al">Dit besluit kan worden aangehaald als Verkeersbesluit aanwijzing openbare laadpaal elektrische voertuigen t.h.v. Wessel Gansfortstraat 40 te Aduard. Dit besluit treedt in werking op de dag nadat deze bekengemaakt is.</text:p>
            <text:p text:style-name="last-al"/>
            <text:p text:style-name="tekst_bottom"/>
          </text:section>
        </text:section>
        <text:section text:name="regeling-sluiting_id1-3-2-3" text:style-name="regeling-sluiting">
          <text:section text:name="gegeven_id1-3-2-3-1" text:style-name="gegeven">
            <text:p text:style-name="dagtekening">
            <text:span text:style-name="plaats">Zuidhorn, 22 mei 2026</text:span>
            <text:span text:style-name="datum"/>
          </text:p>
          </text:section>
          <text:section text:name="ondertekening_id1-3-2-3-2">
            <text:p><text:span text:style-name="deze">Namens burgemeester en wethouders van de gemeente Westerkwartier,  </text:span></text:p>
            <text:p><text:span text:style-name="deze">Teammanager Ruimtelijk Beheer </text:span></text:p>
            <text:p><text:span text:style-name="deze">J. Kazemi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Wanneer u het niet eens bent met dit besluit kunt u hiertegen binnen zes weken na bekendmaking van dit besluit een gemotiveerd bezwaarschrift indienen bij het college van burgemeester en wethouders van de gemeente Westerkwartier. Uw bezwaarschrift moet in ieder geval de volgende gegevens bevatten:</text:p>
          <text:p text:style-name="bezwaarschrift_al">* uw naam en adres;</text:p>
          <text:p text:style-name="bezwaarschrift_al">* de dagtekening;</text:p>
          <text:p text:style-name="bezwaarschrift_al">* een omschrijving van het besluit waartegen u bezwaar maakt;</text:p>
          <text:p text:style-name="bezwaarschrift_al">* de gronden van het bezwaar;</text:p>
          <text:p text:style-name="bezwaarschrift_al">* uw handtekening.</text:p>
          <text:p text:style-name="bezwaarschrift_al">
          <draw:frame><draw:text-box><text:section text:name="plaatje_id1-3-2-4-9-1" text:style-name="plaatje">
            <text:p text:style-name="illustratie_id1-3-2-4-9-1-1"><draw:frame draw:style-name="illustratie_id1-3-2-4-9-1-1" text:anchor-type="paragraph" svg:width="153mm" svg:height="101.90377358490566mm"><draw:image xlink:href="Pictures/WesselGansfortstraati1ec3ba74-9e62-419e-98e6-f45161cbbad5.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44629</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4629</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4629</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Westerkwartier</meta:user-defined>
    <meta:user-defined meta:name="OVERHEID.Gemeente/OVERHEID.authority">Westerkwartier</meta:user-defined>
    <meta:user-defined meta:name="OVERHEID.Informatietype/DC.type">officiële publicatie</meta:user-defined>
    <meta:user-defined meta:name="OVERHEIDop.Rubriek/DC.type">verkeersbesluit of -mededeling</meta:user-defined>
    <meta:user-defined meta:name="OVERHEID.Gemeente/DCTERMS.publisher">Westerkwartie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Westerkwartier - Openbare laadpaal elektrische voertuigen - t.h.v. Wessel Gansfortstraat 40 te Adua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keersbesluit Openbare laadpaal elektrische voertuigen t.h.v. Wessel Gansfortstraat 40 te Aduard</meta:user-defined>
    <meta:user-defined meta:name="OVERHEIDop.verkeersbordcode">E4</meta:user-defined>
    <dc:language>nl</dc:language>
    <meta:user-defined meta:name="OVERHEIDop.locatietype/OVERHEIDop.gebiedsmarkering">Adres</meta:user-defined>
    <meta:user-defined meta:name="DC.title">Verkeersbesluit Openbare laadpaal elektrische voertuigen t.h.v. Wessel Gansfortstraat 40 te Aduard</meta:user-defined>
    <meta:user-defined meta:name="DCTERMS.W3CDTF/DCTERMS.available">2026-05-27</meta:user-defined>
    <meta:user-defined meta:name="DCTERMS.W3CDTF/OVERHEIDop.jaargang">2026</meta:user-defined>
    <meta:user-defined meta:name="OVERHEIDop.publicationIssue">244629</meta:user-defined>
    <meta:user-defined meta:name="OVERHEIDop.GmbID/DC.identifier">gmb-2026-244629</meta:user-defined>
    <meta:user-defined meta:name="OVERHEIDop.versieInformatie"/>
  </office:meta>
</office:document-meta>
</file>