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trand Zuid 8, 2566 Z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wow-633296, Het uitvoeren van wegwerkzaamheden van 27-4-2027 t/m 1-4-2027 ter hoogte van locatie Strand Zuid 8 op de locatie Strand Zuid 8, 2566 ZZ 's-Gravenhage </text:p>
            <text:p text:style-name="common-al">
            
          </text:p>
            <text:p text:style-name="common-al">Ons kenmerk: VTH2026-53146</text:p>
            <text:p text:style-name="common-al">
            
          </text:p>
            <text:p text:style-name="common-al">Categorie: Instemmingsbesluit: Telecom</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text:p>
            <text:p text:style-name="common-al">Strand Zuid 8, 2566 ZZ 's-Gravenhage</text:p>
            <text:p text:style-name="common-al">
            
          </text:p>
            <text:p text:style-name="common-al">
            <text:span text:style-name="nadrukvet">
              <text:span text:style-name="nadrukcur">Datum bekendmaking besluit:</text:span>
            </text:span>
          </text:p>
            <text:p text:style-name="common-al">20-05-2026</text:p>
            <text:p text:style-name="common-al">
            
          </text:p>
            <text:p text:style-name="common-al">Geachte [geanonimiseerd],</text:p>
            <text:p text:style-name="common-al">
            
          </text:p>
            <text:p text:style-name="common-al">Op 3 april 2026 hebben wij uw aanvraag ontvangen. U vraagt toestemming voor het aanleggen van glasvezel, op de locatie Strand Zuid 8 en omgeving in Den Haag. De aanvraag is ingediend voor de periode van 27 april 2026 tot en met 1 april 2027. </text:p>
            <text:p text:style-name="common-al">
            
          </text:p>
            <text:p text:style-name="common-al">Verzoek om aanvullende informatie</text:p>
            <text:p text:style-name="common-al">Bij brief van 23 april 2024 hebben wij aan [geanonimiseerd] aanvullende informatie opgevraagd op grond van artikel 4:5 lid 1 onder c van de Algemene wet bestuursrecht (Awb) om de aanvraag verder in behandeling te nemen.  </text:p>
            <text:p text:style-name="common-al">
            
          </text:p>
            <text:p text:style-name="common-al">De benodigde stukken hebben wij ontvangen op 13 mei 2026.  De beslistermijn is hierdoor opgeschort met veertien dagen tot en met uiterlijk 12 juni 2026, op grond van artikel 4:15 lid 1 onder a van de Algemene wet bestuursrecht (Awb).</text:p>
            <text:p text:style-name="common-al">
            
          </text:p>
            <text:p text:style-name="common-al">
            <text:span text:style-name="nadrukvet">Ons besluit: u krijgt toestemming voor het aanleggen van glasvezel</text:span>
          </text:p>
            <text:p text:style-name="common-al">Ook uw aanvullende informatie hebben we ontvangen en beoordeeld. De wegbeheerder van het stadsdeel Segbroek heeft geen bezwaar tegen uw aanvraag. Wij zien ook geen reden om de aanvraag te weigeren. Daarom beoordelen wij uw aanvraag positief. U krijgt toestemming voor het aanleggen van glasvezel. En om verkeersmaatregelen te nemen (volgens bijgevoegde tekeningen, in bijlage 3).</text:p>
            <text:p text:style-name="common-al">
            
          </text:p>
            <text:p text:style-name="common-al">•	Werkzaamheden: Het aanleggen van glasvezel.</text:p>
            <text:p text:style-name="common-al">•	Locatie: Strand Zuid 8 en omgeving in Den Haag.  </text:p>
            <text:p text:style-name="common-al">•	Geldig van: 20 mei 2026 tot en met 1 april 2027.</text:p>
            <text:p text:style-name="common-al">
            
          </text:p>
            <text:p text:style-name="common-al">In bijlage 1 leest u waaraan uw aanvraag is getoetst. </text:p>
            <text:p text:style-name="common-al">
            
          </text:p>
            <text:p text:style-name="common-al">
            <text:span text:style-name="nadrukvet">Houd u aan de voorwaarden die horen bij deze toestemming.</text:span>
          </text:p>
            <text:p text:style-name="common-al">Deze voorwaarden leest u ook in de bijlage. Medewerkers van de Handhavingsorganisatie controleren hierop.</text:p>
            <text:p text:style-name="common-al">
            
          </text:p>
            <text:p text:style-name="common-al">
            <text:span text:style-name="nadrukvet">Bent u het niet eens met dit besluit? Of een deel van dit besluit?</text:span>
          </text:p>
            <text:p text:style-name="common-al">Dan kunt u dat aan ons laten weten. Dat noemen we ‘bezwaar maken’. In bijlage 2 staat hoe u dat kunt</text:p>
            <text:p text:style-name="common-al">doen.</text:p>
            <text:p text:style-name="common-al">
            
          </text:p>
            <text:p text:style-name="common-al">
            <text:span text:style-name="nadrukvet">Mail als u vragen heeft naar [geanonimiseerd]</text:span>
          </text:p>
            <text:p text:style-name="common-al">Of bel naar [geanonimiseerd] op nummer [geanonimiseerd]</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
            <text:span text:style-name="nadrukvet">Beoordeling:</text:span>
          </text:p>
            <text:p text:style-name="common-al">De aanvraag is getoetst zoals hierboven aangegeven. Wij hebben de aanvraag op 13 mei 2026 voor advies voorgelegd aan onderstaande partijen.</text:p>
            <text:p text:style-name="common-al">
            
          </text:p>
            <text:p text:style-name="common-al">Advies wegbeheerder van het stadsdeel Segbroek</text:p>
            <text:p text:style-name="common-al">In het advies van 19 mei 2026 adviseert de wegbeheerder akkoord onder voorwaarden, over het aanleggen van glasvezel, in de periode van 20 mei 2026 tot en met 1 april 2027, op de locatie Strand Zuid 8 en omgeving in Den Haag.  </text:p>
            <text:p text:style-name="common-al">
            
          </text:p>
            <text:p text:style-name="common-al">
            <text:span text:style-name="nadrukvet">Aan welke voorwaarden moet u voldoen als u gebruik maakt van deze toestemming?</text:span>
          </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De planning van de werkzaamheden moeten per week aangeleverd worden bij de wegbeheerder van het stadsdeel Segbroek.</text:p>
            <text:p text:style-name="common-al">•	Uitgevoerde werkzaamheden moeten per week aangeleverd worden bij de wegbeheerder van het stadsdeel Segbroek.  </text:p>
            <text:p text:style-name="common-al">•	Voor iedere huisaansluiting zal er bij een kopgat anderhalve meter trottoirtegels in rekening worden gebracht.</text:p>
            <text:p text:style-name="common-al">•	Bij een tracé meer dan een kopgat zullen de opgebroken meters in rekening worden gebracht.</text:p>
            <text:p text:style-name="common-al">•	Bij iedere wijziging van planning of uitvoering dit afstemmen met wegbeheerder.</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
            <text:span text:style-name="nadrukvet">Let ook op het volgende:</text:span>
          </text:p>
            <text:p text:style-name="common-al">
            
          </text:p>
            <text:p text:style-name="common-al">•	De verleende toestemming geldt alleen voor werkzaamheden die staan op de gewaarmerkte tekeningen bij dit besluit. Zijn er afwijkingen of veranderingen? Laat dit dan weten aan de wegbeheerder van het stadsdeel Segbroe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span text:style-name="nadrukvet">Deze beschikking is elektronisch aangemaakt en goedgekeurd en daarom niet ondertekend.</text:span>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44198</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198</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198</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3146</meta:user-defined>
    <meta:user-defined meta:name="DCTERMS.abstract">wow-633296, Het uitvoeren van wegwerkzaamheden van 27-4-2027 t/m 1-4-2027 ter hoogte van locatie Strand Zuid 8</meta:user-defined>
    <dc:language>nl</dc:language>
    <meta:user-defined meta:name="OVERHEIDop.locatietype/OVERHEIDop.gebiedsmarkering">Punt</meta:user-defined>
    <meta:user-defined meta:name="DC.title">APV Vergunning - Besluiten, Strand Zuid 8, 2566 ZZ 's-Gravenhage</meta:user-defined>
    <meta:user-defined meta:name="OVERHEIDop.datumEindeReactietermijn">2026-07-03</meta:user-defined>
    <meta:user-defined meta:name="OVERHEIDop.terinzageleggingBG">https://www.digitale-inzage.nl/Den%20Haag/dossier/5b70MqqVs0Wb0UYGgCBaoQ</meta:user-defined>
    <meta:user-defined meta:name="DCTERMS.W3CDTF/DCTERMS.available">2026-05-26</meta:user-defined>
    <meta:user-defined meta:name="DCTERMS.W3CDTF/OVERHEIDop.jaargang">2026</meta:user-defined>
    <meta:user-defined meta:name="OVERHEIDop.publicationIssue">244198</meta:user-defined>
    <meta:user-defined meta:name="OVERHEIDop.GmbID/DC.identifier">gmb-2026-244198</meta:user-defined>
    <meta:user-defined meta:name="OVERHEIDop.versieInformatie"/>
  </office:meta>
</office:document-meta>
</file>