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Uitdammer Dorpsstraat 57 Uitdam , 286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Unie van Marken</text:p>
            <text:p text:style-name="common-al">Zaaknummer: OD2026-0031822</text:p>
            <text:p text:style-name="common-al">DSO nummer: 2026051800247</text:p>
            <text:p text:style-name="common-al">Ontvangstdatum melding: 18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97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97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97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1822</meta:user-defined>
    <meta:user-defined meta:name="DCTERMS.abstract">M15 Herinrichting SBB gebie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Uitdammer Dorpsstraat 57 Uitdam , 286 meter richting noorden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971</meta:user-defined>
    <meta:user-defined meta:name="OVERHEIDop.GmbID/DC.identifier">gmb-2026-243971</meta:user-defined>
    <meta:user-defined meta:name="OVERHEIDop.versieInformatie"/>
  </office:meta>
</office:document-meta>
</file>