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endrik Soeteboomstraat 38 Amsterdam , 1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Floris Aannemingsmaatschappij B.V.</text:p>
            <text:p text:style-name="common-al">Zaaknummer: OD2026-0031802</text:p>
            <text:p text:style-name="common-al">DSO nummer: 2026051800016</text:p>
            <text:p text:style-name="common-al">Ontvangstdatum melding: 1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95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5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5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1802</meta:user-defined>
    <meta:user-defined meta:name="DCTERMS.abstract">26106 - Hendrik Soeteboomstraat 36-38a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Hendrik Soeteboomstraat 38 Amsterdam , 11 meter richting noorden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956</meta:user-defined>
    <meta:user-defined meta:name="OVERHEIDop.GmbID/DC.identifier">gmb-2026-243956</meta:user-defined>
    <meta:user-defined meta:name="OVERHEIDop.versieInformatie"/>
  </office:meta>
</office:document-meta>
</file>