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Reinaert de Vosstraat 18 1055C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Zaaknummer: OD2026-0030033</text:p>
            <text:p text:style-name="common-al">DSO nummer: 2026050700428</text:p>
            <text:p text:style-name="common-al">Ontvangstdatum melding: 07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92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92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92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033</meta:user-defined>
    <meta:user-defined meta:name="DCTERMS.abstract">10260005 Graven en elders toepassen Reinaert de Vosstraat 18 te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Reinaert de Vosstraat 18 1055CM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926</meta:user-defined>
    <meta:user-defined meta:name="OVERHEIDop.GmbID/DC.identifier">gmb-2026-243926</meta:user-defined>
    <meta:user-defined meta:name="OVERHEIDop.versieInformatie"/>
  </office:meta>
</office:document-meta>
</file>