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lisabeth Wolffstraat ter hoogte van nummer: 2 in Amsterdam</text:p>
            <text:p text:style-name="common-al">Looptijd :29-05-2026 t/m 02-10-2026</text:p>
            <text:p text:style-name="common-al">Verzonden naar aanvrager op: 20-05-2026</text:p>
            <text:p text:style-name="common-al">Kenmerk gemeente: Z/26/31322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2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6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10</meta:user-defined>
    <meta:user-defined meta:name="DCTERMS.abstract">Object,Elisabeth Wolffstraat 2 1052RR, 29 mei t/m 2 oktober 2026, Elisabeth Wolffstraat ter hoogte van nummer: 2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63</meta:user-defined>
    <meta:user-defined meta:name="OVERHEIDop.GmbID/DC.identifier">gmb-2026-243863</meta:user-defined>
    <meta:user-defined meta:name="OVERHEIDop.versieInformatie"/>
  </office:meta>
</office:document-meta>
</file>