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useumplein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Synergy City - Museumplein activiteit ter hoogte van Museumplein 6 in Amsterdam</text:p>
            <text:p text:style-name="common-al">Datum van: 17-07-2026</text:p>
            <text:p text:style-name="common-al">Datum t/m: 17-07-2026</text:p>
            <text:p text:style-name="common-al">Tijd van: 20:30</text:p>
            <text:p text:style-name="common-al">Tijd tot: 22:30</text:p>
            <text:p text:style-name="common-al">Bezoekers drukste moment: 249</text:p>
            <text:p text:style-name="common-al">Activiteiten: Zien van het openbaar kunstwerk op de eerste avond van Synergy City: een week waarbij drie openbare en gratis toegankelijke kunstwerken worden geplaatst in de stad. Alle kunstwerken komen samen bij het Synergy Art Festival op 24 juli in het Flevopark</text:p>
            <text:p text:style-name="common-al">Ontvangen op: 12-05-2026</text:p>
            <text:p text:style-name="common-al">Kenmerk gemeente: Z/26/312870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61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6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6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8702</meta:user-defined>
    <meta:user-defined meta:name="DCTERMS.abstract">Aanvraag voor een evenementenvergunning ter hoogte van adres Museumplein 6 in Amsterdam</meta:user-defined>
    <dc:language>nl</dc:language>
    <meta:user-defined meta:name="OVERHEIDop.locatietype/OVERHEIDop.gebiedsmarkering">Punt</meta:user-defined>
    <meta:user-defined meta:name="DC.title">Aanvraag evenementenvergunning Museumplein 6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61</meta:user-defined>
    <meta:user-defined meta:name="OVERHEIDop.GmbID/DC.identifier">gmb-2026-243861</meta:user-defined>
    <meta:user-defined meta:name="OVERHEIDop.versieInformatie"/>
  </office:meta>
</office:document-meta>
</file>