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nttrekkingsvergunning van woonruimte voor een tweede woning verleend Geuzenstraat 51-2 1056KB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Besluit: verleend</text:p>
            <text:p text:style-name="common-al">Besluit verzonden op: 20-05-2026</text:p>
            <text:p text:style-name="common-al">Zaakadres: Geuzenstraat 51-2 1056KB Amsterdam</text:p>
            <text:p text:style-name="common-al">Zaaknummer: Z2026-021466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procesuitvoering.sdw@amsterdam.nl?Subject=Dossiernummer Z2026-021466" xlink:type="simple">procesuitvoering.sdw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0-05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3578</text:span><text:line-break/><text:date style:data-style-name="dag" text:fixed="true" text:date-value="2026-05-22"/><text:line-break/><text:date style:data-style-name="jaar" text:fixed="true" text:date-value="2026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578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578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78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21466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Besluit onttrekkingsvergunning van woonruimte voor een tweede woning verleend Geuzenstraat 51-2 1056KB Amsterdam</meta:user-defined>
    <meta:user-defined meta:name="DCTERMS.W3CDTF/DCTERMS.available">2026-05-22</meta:user-defined>
    <meta:user-defined meta:name="DCTERMS.W3CDTF/OVERHEIDop.jaargang">2026</meta:user-defined>
    <meta:user-defined meta:name="OVERHEIDop.publicationIssue">243578</meta:user-defined>
    <meta:user-defined meta:name="OVERHEIDop.GmbID/DC.identifier">gmb-2026-243578</meta:user-defined>
    <meta:user-defined meta:name="OVERHEIDop.versieInformatie"/>
  </office:meta>
</office:document-meta>
</file>