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Geuzenstraat 51-2 1056K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Geuzenstraat 51-2 1056KB Amsterdam</text:p>
            <text:p text:style-name="common-al">Datum ontvangst: 16-05-2026</text:p>
            <text:p text:style-name="common-al">Zaaknummer: Z2026-021466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540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54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54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46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Geuzenstraat 51-2 1056KB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3540</meta:user-defined>
    <meta:user-defined meta:name="OVERHEIDop.GmbID/DC.identifier">gmb-2026-243540</meta:user-defined>
    <meta:user-defined meta:name="OVERHEIDop.versieInformatie"/>
  </office:meta>
</office:document-meta>
</file>