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raven in de bodem met een kwaliteit boven de interventiewaarde bodemkwaliteit op de Rotsoord 7 A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08 april 2026 van Hendriks Projectontwikkeling B.V. te een melding ontvangen op basis van artikel 4.1225 van het Besluit activiteiten leefomgeving (Bal). Deze melding gaat over het graven in de bodem met een kwaliteit boven de interventiewaarde bodemkwaliteit op de locatie Rotsoord 7 A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21823.</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2690</text:span><text:line-break/><text:date style:data-style-name="dag" text:fixed="true" text:date-value="2026-05-22"/><text:line-break/><text:date style:data-style-name="jaar" text:fixed="true" text:date-value="2026-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2690</text:span><text:date style:data-style-name="nicedate" text:fixed="true" text:date-value="2026-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2690</text:span><text:date style:data-style-name="nicedate" text:fixed="true" text:date-value="2026-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graven in de bodem met een kwaliteit boven de interventiewaarde bodemkwaliteit op de Rotsoord 7 A in Utrecht</meta:user-defined>
    <meta:user-defined meta:name="DCTERMS.W3CDTF/DCTERMS.available">2026-05-22</meta:user-defined>
    <meta:user-defined meta:name="DCTERMS.W3CDTF/OVERHEIDop.jaargang">2026</meta:user-defined>
    <meta:user-defined meta:name="OVERHEIDop.publicationIssue">242690</meta:user-defined>
    <meta:user-defined meta:name="OVERHEIDop.GmbID/DC.identifier">gmb-2026-242690</meta:user-defined>
    <meta:user-defined meta:name="OVERHEIDop.versieInformatie"/>
  </office:meta>
</office:document-meta>
</file>