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ondelstraat 69E 1054G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0-05-2026</text:p>
            <text:p text:style-name="common-al">Zaakadres: Vondelstraat 69E 1054GK Amsterdam</text:p>
            <text:p text:style-name="common-al">Zaaknummer: Z2026-02069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0698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222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222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222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69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ondelstraat 69E 1054GK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2222</meta:user-defined>
    <meta:user-defined meta:name="OVERHEIDop.GmbID/DC.identifier">gmb-2026-242222</meta:user-defined>
    <meta:user-defined meta:name="OVERHEIDop.versieInformatie"/>
  </office:meta>
</office:document-meta>
</file>