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Maarten Harpertszoon Trompstraat 34-1 1056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0-05-2026</text:p>
            <text:p text:style-name="common-al">Zaakadres: Maarten Harpertszoon Trompstraat 34-1 1056JB Amsterdam</text:p>
            <text:p text:style-name="common-al">Zaaknummer: Z2026-02068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0689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203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03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03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68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Maarten Harpertszoon Trompstraat 34-1 1056JB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2037</meta:user-defined>
    <meta:user-defined meta:name="OVERHEIDop.GmbID/DC.identifier">gmb-2026-242037</meta:user-defined>
    <meta:user-defined meta:name="OVERHEIDop.versieInformatie"/>
  </office:meta>
</office:document-meta>
</file>