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Utrechtsedwarsstraat 68D 1017W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9-05-2026</text:p>
            <text:p text:style-name="common-al">Zaakadres: Utrechtsedwarsstraat 68D 1017WH Amsterdam</text:p>
            <text:p text:style-name="common-al">Zaaknummer: Z2026-02026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0265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060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60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60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26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Utrechtsedwarsstraat 68D 1017WH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40609</meta:user-defined>
    <meta:user-defined meta:name="OVERHEIDop.GmbID/DC.identifier">gmb-2026-240609</meta:user-defined>
    <meta:user-defined meta:name="OVERHEIDop.versieInformatie"/>
  </office:meta>
</office:document-meta>
</file>