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nttrekking openbaarheid voetpad Easternijtsjer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werpbesluit onttrekking openbaarheid voetpad Easternijtsjerk </text:span>
          </text:p>
            <text:p text:style-name="common-al">De gemeente is van plan om een voetpad langs het perceel Langgrousterwei 36 in Easternijtsjerk aan de openbaarheid te onttrekken. </text:p>
            <text:p text:style-name="common-al">
            <text:span text:style-name="nadrukvet">Wilt u reageren op het opwerpbesluit dat de gemeente van plan is te nemen?</text:span>
          </text:p>
            <text:p text:style-name="last-al">U kunt tot 6 weken na publicatie van het ontwerpbesluit mondeling of schriftelijk reageren op het ontwerpbesluit. Dit heet “het indienen van een zienswijze”. In deze periode kunt u ook de documenten met informatie over het ontwerpbesluit in het gemeentehuis bekijken (op afspraak. Bijgaand kunt u de stukken raadplegen. De gemeente bekijkt alle reacties bij het nemen van een definitief besluit. Wanneer u niet reageert op het ontwerpbesluit, kunt u later ook niet reageren op het definitieve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054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54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54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95629</meta:user-defined>
    <dc:language>nl</dc:language>
    <meta:user-defined meta:name="OVERHEIDop.locatietype/OVERHEIDop.gebiedsmarkering">Adres</meta:user-defined>
    <meta:user-defined meta:name="DC.title">Ontwerpbesluit onttrekking openbaarheid voetpad Easternijtsjerk</meta:user-defined>
    <meta:user-defined meta:name="DCTERMS.W3CDTF/DCTERMS.available">2026-05-27</meta:user-defined>
    <meta:user-defined meta:name="DCTERMS.W3CDTF/OVERHEIDop.jaargang">2026</meta:user-defined>
    <meta:user-defined meta:name="OVERHEIDop.externeBijlage">RV onttrekken openbaarheid voetpad Langgrousterwei|exb-2026-17806</meta:user-defined>
    <meta:user-defined meta:name="OVERHEIDop.externeBijlage">2024-195629 besluit|exb-2026-17807</meta:user-defined>
    <meta:user-defined meta:name="OVERHEIDop.publicationIssue">240540</meta:user-defined>
    <meta:user-defined meta:name="OVERHEIDop.GmbID/DC.identifier">gmb-2026-240540</meta:user-defined>
    <meta:user-defined meta:name="OVERHEIDop.versieInformatie"/>
  </office:meta>
</office:document-meta>
</file>