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1-1-5-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5-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5-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5-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5-7-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5-7-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1-1-5-8">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office:automatic-styles>
  <office:body>
    <office:text>
      <text:p text:style-name="new_page_staatscourant"/>
      <text:p text:style-name="single-kop-titel">Besluit tot aanwijzen activiteiten categorieën B en C Nadere regel subsidie sociale basis gemeente Utrecht als Diensten van Algemeen Economisch Belang ex artikel 4 DAEB-Vrijstellingsbesluit </text:p>
      <text:section text:name="regeling_id1-3-2" text:style-name="regeling">
        <text:section text:name="aanhef_id1-3-2-1" text:style-name="aanhef">
          <text:section text:name="preambule_id1-3-2-1-1" text:style-name="preambule">
            <text:p text:style-name="al">Burgemeester en wethouders van de gemeente Utrecht, </text:p>
            <text:p text:style-name="al">Gelet op: </text:p>
            <text:list text:style-name="id1-3-2-1-1-3">
              <text:list-item text:style-override="id1-3-2-1-1-3-1">
                <text:number>•</text:number>
                <text:p text:style-name="al">Artikel 160, lid 1, onder a, van de Gemeentewet; </text:p>
              </text:list-item>
              <text:list-item text:style-override="id1-3-2-1-1-3-2">
                <text:number>•</text:number>
                <text:p text:style-name="al">Artikelen 14 en 106, lid 2, van het Verdrag betreffende de Werking van de Europese Unie (VWEU); </text:p>
              </text:list-item>
              <text:list-item text:style-override="id1-3-2-1-1-3-3">
                <text:number>•</text:number>
                <text:p text:style-name="al">Besluit (EU) 2025/2630 van de Commissie van 16 december 2025 betreffende de toepassing van artikel 106, lid 2, van het Verdrag betreffende de werking van de Europese Unie op staatssteun in de vorm van compensatie voor de openbare dienst, verleend aan bepaalde met het beheer van diensten van algemeen economisch belang belaste ondernemingen en tot intrekking van Besluit 2012/21/EU (DAEB-Vrijstellingsbesluit).</text:p>
              </text:list-item>
            </text:list>
            <text:p text:style-name="al">Overwegende dat:</text:p>
            <text:list text:style-name="id1-3-2-1-1-5">
              <text:list-item text:style-override="id1-3-2-1-1-5-1">
                <text:number>•</text:number>
                <text:p text:style-name="al">Diensten van Algemeen Economisch Belang (DAEB) volgen uit artikelen 14 en 106, lid 2 van het VWEU; </text:p>
              </text:list-item>
              <text:list-item text:style-override="id1-3-2-1-1-5-2">
                <text:number>•</text:number>
                <text:p text:style-name="al">De gemeente een onderneming kan belasten met het uitvoeren van die DAEB, voor zover wordt voldaan aan de staatssteunregels uit het DAEB-Vrijstellingsbesluit; </text:p>
              </text:list-item>
              <text:list-item text:style-override="id1-3-2-1-1-5-3">
                <text:number>•</text:number>
                <text:p text:style-name="al">Subsidies voor activiteiten onder categorie A van de Nadere regel subsidie sociale basis gemeente Utrecht geen staatssteun vormen; </text:p>
              </text:list-item>
              <text:list-item text:style-override="id1-3-2-1-1-5-4">
                <text:number>•</text:number>
                <text:p text:style-name="al">Subsidies voor de activiteiten onder categorie B en C van de Nadere regel subsidie sociale basis gemeente Utrecht wel staatssteun vormen; </text:p>
              </text:list-item>
              <text:list-item text:style-override="id1-3-2-1-1-5-5">
                <text:number>•</text:number>
                <text:p text:style-name="al">In artikel 2, lid 1 sub c van het DAEB-Vrijstellingsbesluit de Europese Commissie de activiteiten, die voorzien in de zorg voor en sociale inclusie van kwetsbare groepen, heeft aangemerkt als DAEB; </text:p>
              </text:list-item>
              <text:list-item text:style-override="id1-3-2-1-1-5-6">
                <text:number>•</text:number>
                <text:p text:style-name="al">De Nadere regel subsidie sociale basis gemeente Utrecht ten doel heeft dat alle inwoners van de gemeente die, door sociale, financiële, psychische of lichamelijke omstandigheden, ongeacht hun leeftijd mee kunnen blijven doen in de samenleving en zelfredzaam blijven (artikel 2 van deze nadere regel); </text:p>
              </text:list-item>
              <text:list-item text:style-override="id1-3-2-1-1-5-7">
                <text:number>•</text:number>
                <text:p text:style-name="al">De activiteiten, waarvoor onder categorieën B en C van artikel 5 van deze nadere regel subsidie wordt verstrekt, voortvloeien uit de Wet Maatschappelijke Ondersteuning en de Jeugdwet, en voorzien in de zorg voor en sociale inclusie van deze kwetsbare groepen. Meer specifiek: </text:p>
                <text:list text:style-name="id1-3-2-1-1-5-7-3">
                  <text:list-item text:style-override="id1-3-2-1-1-5-7-3-1">
                    <text:number>a.</text:number>
                    <text:p text:style-name="al">Zorgen voor elkaar (categorie B1); </text:p>
                  </text:list-item>
                  <text:list-item text:style-override="id1-3-2-1-1-5-7-3-2">
                    <text:number>b.</text:number>
                    <text:p text:style-name="al">Buurtbemiddeling (categorie B2); </text:p>
                  </text:list-item>
                  <text:list-item text:style-override="id1-3-2-1-1-5-7-3-3">
                    <text:number>c.</text:number>
                    <text:p text:style-name="al">Taal- &amp; Digivaardigheid (categorie B3); </text:p>
                  </text:list-item>
                  <text:list-item text:style-override="id1-3-2-1-1-5-7-3-4">
                    <text:number>d.</text:number>
                    <text:p text:style-name="al">Praktische ondersteuning (categorie B4); </text:p>
                  </text:list-item>
                  <text:list-item text:style-override="id1-3-2-1-1-5-7-3-5">
                    <text:number>e.</text:number>
                    <text:p text:style-name="al">Dagactiviteiten (categorie C1); </text:p>
                  </text:list-item>
                  <text:list-item text:style-override="id1-3-2-1-1-5-7-3-6">
                    <text:number>f.</text:number>
                    <text:p text:style-name="al">Ondersteuningstrajecten voor jeugdigen en ouders (categorie C2); </text:p>
                  </text:list-item>
                  <text:list-item text:style-override="id1-3-2-1-1-5-7-3-7">
                    <text:number>g.</text:number>
                    <text:p text:style-name="al">Laagdrempelige onafhankelijke cliëntondersteuning (categorie C3); </text:p>
                  </text:list-item>
                  <text:list-item text:style-override="id1-3-2-1-1-5-7-3-8">
                    <text:number>h.</text:number>
                    <text:p text:style-name="al">Formele onafhankelijke cliëntondersteuning (categorie C4); </text:p>
                  </text:list-item>
                </text:list>
              </text:list-item>
              <text:list-item text:style-override="id1-3-2-1-1-5-8">
                <text:number>•</text:number>
                <text:p text:style-name="al">Deze activiteiten zonder subsidie niet, of in elk geval niet tegen maatschappelijk aanvaarde voorwaarden, door de marktpartijen worden opgepakt. De Nadere regel subsidie sociale basis gemeente Utrecht beoogt de toegang tot deze activiteiten voor haar inwoners zo laagdrempelig mogelijk te houden. Zonder de subsidie is het voor de marktpartijen niet rendabel om deze activiteiten onder die omstandigheden aan de inwoners van gemeente Utrecht aan te bieden. De markt is hiervoor dus ontoereikend en er is sprake van een vorm van marktfalen, die zonder de subsidie niet of onvoldoende wordt ingevuld; </text:p>
              </text:list-item>
            </text:list>
            <text:p text:style-name="al">Besluit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anwijzen activiteiten als Diensten van Algemeen Economisch Belang</text:p>
            <text:p text:style-name="al">De volgende activiteiten onder categorieën B en C van artikel 5 van de Nadere regel sociale basis gemeente Utrecht worden aangewezen als Diensten van Algemeen Economisch Belang:  </text:p>
            <text:list text:style-name="id1-3-2-2-1-3">
              <text:list-item text:style-override="id1-3-2-2-1-3-1">
                <text:number>a.</text:number>
                <text:p text:style-name="al">Zorgen voor elkaar (categorie B1); </text:p>
              </text:list-item>
              <text:list-item text:style-override="id1-3-2-2-1-3-2">
                <text:number>b.</text:number>
                <text:p text:style-name="al">Buurtbemiddeling (categorie B2); </text:p>
              </text:list-item>
              <text:list-item text:style-override="id1-3-2-2-1-3-3">
                <text:number>c.</text:number>
                <text:p text:style-name="al">Taal- &amp; Digivaardigheid (categorie B3); </text:p>
              </text:list-item>
              <text:list-item text:style-override="id1-3-2-2-1-3-4">
                <text:number>d.</text:number>
                <text:p text:style-name="al">Praktische ondersteuning (categorie B4); </text:p>
              </text:list-item>
              <text:list-item text:style-override="id1-3-2-2-1-3-5">
                <text:number>e.</text:number>
                <text:p text:style-name="al">Dagactiviteiten (categorie C1); </text:p>
              </text:list-item>
              <text:list-item text:style-override="id1-3-2-2-1-3-6">
                <text:number>f.</text:number>
                <text:p text:style-name="al">Ondersteuningstrajecten voor jeugdigen en ouders (categorie C2); </text:p>
              </text:list-item>
              <text:list-item text:style-override="id1-3-2-2-1-3-7">
                <text:number>g.</text:number>
                <text:p text:style-name="al">Laagdrempelige onafhankelijke cliëntondersteuning (categorie C3); </text:p>
              </text:list-item>
              <text:list-item text:style-override="id1-3-2-2-1-3-8">
                <text:number>h.</text:number>
                <text:p text:style-name="al">Formele onafhankelijke cliëntondersteuning (categorie C4); </text:p>
              </text:list-item>
            </text:list>
          </text:section>
          <text:section text:name="artikel_id1-3-2-2-2" text:style-name="artikel">
            <text:p text:style-name="artikel_kop_titel"><text:span text:style-name="artikel_kop_label">Artikel</text:span> <text:span text:style-name="artikel_kop_nr">2</text:span> Toewijzing uitvoering DAEB aan betrokken ondernemingen</text:p>
            <text:p text:style-name="al">De subsidieontvangers worden in de subsidiebeschikking belast met de uitvoering van de DAEB voor de duur van de subsidieperiode, en voeren de activiteiten uit binnen de gemeente Utrecht.</text:p>
          </text:section>
          <text:section text:name="artikel_id1-3-2-2-3" text:style-name="artikel">
            <text:p text:style-name="artikel_kop_titel"><text:span text:style-name="artikel_kop_label">Artikel</text:span> <text:span text:style-name="artikel_kop_nr">3</text:span> Parameters voor de berekening van, controle op en de herziening van de compensatie</text:p>
            <text:p text:style-name="al">Het subsidiebedrag (de compensatie voor het uitvoeren van de DAEB) is niet hoger dan nodig om de netto kosten van de uitvoering van de activiteiten te dekken. De kosten die worden gemaakt houden daarom direct verband met de activiteiten waarvoor de subsidie onder de Nadere regel subsidie sociale basis gemeente Utrecht wordt verstrekt. Deze kosten worden onderbouwd in de aanvraag en de ingediende begroting. Aan de hand van criteria 4 en 11 van artikel 9 van deze nadere regel wordt de noodzakelijkheid van de kosten voor het uitvoeren van de activiteiten beoordeeld. Kosten die niet noodzakelijk zijn voor de uitvoering van de activiteiten, of die hoger zijn dan passend voor de uitvoering van de activiteiten, komen niet voor subsidie in aanmerking. Artikel 8 van de Algemene Subsidieverordening gemeente Utrecht is van toepassing. </text:p>
            <text:p text:style-name="al">Wanneer bij de vaststelling van de subsidie aan het eind van de subsidieperiode blijkt dat de gemaakte kosten lager, of de inkomsten hoger, zijn dan het verleende subsidiebedrag, leidt dit tot overcompensatie. In dit geval wordt de subsidie door gemeente Utrecht lager vastgesteld tot het compensatieniveau. Het bedrag dat teveel aan voorschotten is ontvangen moet dan worden terugbetaald. Artikel 19 van de Algemene Subsidieverordening gemeente Utrecht is van toepassing. </text:p>
            <text:p text:style-name="al">Wanneer de subsidieontvanger naast de activiteiten waarvoor onder deze nadere regel subsidie wordt verstrekt ook andere activiteiten uitvoert, is zij verplicht een gescheiden boekhouding te voeren om kruisbesubsidiëring te voorkomen. </text:p>
          </text:section>
          <text:section text:name="artikel_id1-3-2-2-4" text:style-name="artikel">
            <text:p text:style-name="artikel_kop_titel"><text:span text:style-name="artikel_kop_label">Artikel</text:span> <text:span text:style-name="artikel_kop_nr">4</text:span> Inwerkingtreding</text:p>
            <text:p text:style-name="al">Dit besluit treedt in werking op de dag na bekendmaking in het gemeenteblad. </text:p>
          </text:section>
          <text:section text:name="artikel_id1-3-2-2-5" text:style-name="artikel">
            <text:p text:style-name="artikel_kop_titel"><text:span text:style-name="artikel_kop_label">Artikel</text:span> <text:span text:style-name="artikel_kop_nr">5</text:span> Citeertitel</text:p>
            <text:p text:style-name="al">Dit besluit wordt aangehaald als Besluit tot aanwijzen activiteiten categorieën B en C Nadere regel subsidie sociale basis gemeente Utrecht als Diensten van Algemeen Economisch Belang (DAEB).</text:p>
          </text:section>
        </text:section>
        <text:section text:name="regeling-sluiting_id1-3-2-3" text:style-name="regeling-sluiting">
          <text:section text:name="ondertekening_id1-3-2-3-1">
            <text:p><text:span text:style-name="functie">Aldus vastgesteld door burgemeester en wethouders van de gemeente Utrecht, in de vergadering van 19 mei 2026.</text:span></text:p>
            <text:p><text:span text:style-name="functie">De burgemeester           </text:span></text:p>
            <text:p><text:span text:style-name="functie">Sharon A.M. Dijksma</text:span></text:p>
            <text:p><text:span text:style-name="functie">De secretaris,                               </text:span></text:p>
            <text:p><text:span text:style-name="functie">Michiel J. Ru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0085</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0085</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0085</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Utrecht</meta:user-defined>
    <meta:user-defined meta:name="OVERHEID.Informatietype/DC.type">officiële publicatie</meta:user-defined>
    <meta:user-defined meta:name="OVERHEIDop.Rubriek/DC.type">ander besluit van algemene strekking</meta:user-defined>
    <meta:user-defined meta:name="OVERHEID.Gemeente/DCTERMS.publisher">Utrecht</meta:user-defined>
    <meta:user-defined meta:name="OVERHEID.Gemeente/OVERHEID.authority">Utrecht</meta:user-defined>
    <meta:user-defined meta:name="OVERHEID.TaxonomieBeleidsagendaDecentraal/OVERHEID.category">Bestuur | Organisatie en beleid</meta:user-defined>
    <meta:user-defined meta:name="DC.source">artikel 160, eerste lid, van de Gemeentewet]|[1.0:c:BWBR0005416&amp;artikel=160&amp;lid=1&amp;g=2026-03-21</meta:user-defined>
    <meta:user-defined meta:name="DC.source">artikel 14 van de Gemeentewet]|[1.0:c:BWBR0005416&amp;artikel=14&amp;g=2026-03-21</meta:user-defined>
    <meta:user-defined meta:name="DC.source">artikel 106, tweede lid, van de Gemeentewet]|[1.0:c:BWBR0005416&amp;artikel=106&amp;lid=2&amp;g=2026-03-21</meta:user-defined>
    <dc:language>nl</dc:language>
    <meta:user-defined meta:name="OVERHEIDop.locatietype/OVERHEIDop.gebiedsmarkering">Gemeente</meta:user-defined>
    <meta:user-defined meta:name="DC.title">Besluit tot aanwijzen activiteiten categorieën B en C Nadere regel subsidie sociale basis gemeente Utrecht als Diensten van Algemeen Economisch Belang ex artikel 4 DAEB-Vrijstellingsbesluit</meta:user-defined>
    <meta:user-defined meta:name="DCTERMS.W3CDTF/DCTERMS.available">2026-05-21</meta:user-defined>
    <meta:user-defined meta:name="DCTERMS.W3CDTF/OVERHEIDop.jaargang">2026</meta:user-defined>
    <meta:user-defined meta:name="OVERHEIDop.publicationIssue">240085</meta:user-defined>
    <meta:user-defined meta:name="OVERHEIDop.GmbID/DC.identifier">gmb-2026-240085</meta:user-defined>
    <meta:user-defined meta:name="OVERHEIDop.versieInformatie"/>
  </office:meta>
</office:document-meta>
</file>