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Ommenprocesevenementenvergunningid486ce79-4d0b-47c2-8f81-b6b78a8769f5.png" manifest:media-type="image/png"/>
  <manifest:file-entry manifest:full-path="Pictures/Ommeneindtijdengeluidifabfe9bd-6b44-4e7b-8cb7-7686b6c605fa.png" manifest:media-type="image/png"/>
  <manifest:file-entry manifest:full-path="Pictures/Ommeneindtijdenzondagenfeestdagenid9e4e7a5-bee5-4a87-91b3-393efc8ed8b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4-2-5">
      <text:list-level-style-bullet text:bullet-char="●" text:level="1">
        <style:list-level-properties text:min-label-width="10mm"/>
      </text:list-level-style-bullet>
    </text:list-style>
    <text:list-style style:name="id1-3-2-2-4-2-5-1">
      <text:list-level-style-bullet text:bullet-char="●" text:level="1">
        <style:list-level-properties text:min-label-width="10mm"/>
      </text:list-level-style-bullet>
    </text:list-style>
    <text:list-style style:name="id1-3-2-2-4-2-5-2">
      <text:list-level-style-bullet text:bullet-char="●" text:level="1">
        <style:list-level-properties text:min-label-width="10mm"/>
      </text:list-level-style-bullet>
    </text:list-style>
    <text:list-style style:name="id1-3-2-2-4-2-5-2-3">
      <text:list-level-style-bullet text:bullet-char="○" text:level="1">
        <style:list-level-properties text:min-label-width="10mm"/>
      </text:list-level-style-bullet>
    </text:list-style>
    <text:list-style style:name="id1-3-2-2-4-2-5-2-3-1">
      <text:list-level-style-bullet text:bullet-char="○" text:level="1">
        <style:list-level-properties text:min-label-width="10mm"/>
      </text:list-level-style-bullet>
    </text:list-style>
    <text:list-style style:name="id1-3-2-2-4-2-5-2-3-2">
      <text:list-level-style-bullet text:bullet-char="○" text:level="1">
        <style:list-level-properties text:min-label-width="10mm"/>
      </text:list-level-style-bullet>
    </text:list-style>
    <text:list-style style:name="id1-3-2-2-4-2-5-3">
      <text:list-level-style-bullet text:bullet-char="●" text:level="1">
        <style:list-level-properties text:min-label-width="10mm"/>
      </text:list-level-style-bullet>
    </text:list-style>
    <text:list-style style:name="id1-3-2-2-4-2-5-4">
      <text:list-level-style-bullet text:bullet-char="●" text:level="1">
        <style:list-level-properties text:min-label-width="10mm"/>
      </text:list-level-style-bullet>
    </text:list-style>
    <text:list-style style:name="id1-3-2-2-4-2-5-5">
      <text:list-level-style-bullet text:bullet-char="●" text:level="1">
        <style:list-level-properties text:min-label-width="10mm"/>
      </text:list-level-style-bullet>
    </text:list-style>
    <text:list-style style:name="id1-3-2-2-4-2-5-6">
      <text:list-level-style-bullet text:bullet-char="●" text:level="1">
        <style:list-level-properties text:min-label-width="10mm"/>
      </text:list-level-style-bullet>
    </text:list-style>
    <text:list-style style:name="id1-3-2-2-5-2-11">
      <text:list-level-style-bullet text:bullet-char="●" text:level="1">
        <style:list-level-properties text:min-label-width="10mm"/>
      </text:list-level-style-bullet>
    </text:list-style>
    <text:list-style style:name="id1-3-2-2-5-2-11-1">
      <text:list-level-style-bullet text:bullet-char="●" text:level="1">
        <style:list-level-properties text:min-label-width="10mm"/>
      </text:list-level-style-bullet>
    </text:list-style>
    <text:list-style style:name="id1-3-2-2-5-2-11-2">
      <text:list-level-style-bullet text:bullet-char="●" text:level="1">
        <style:list-level-properties text:min-label-width="10mm"/>
      </text:list-level-style-bullet>
    </text:list-style>
    <text:list-style style:name="id1-3-2-2-5-2-11-3">
      <text:list-level-style-bullet text:bullet-char="●" text:level="1">
        <style:list-level-properties text:min-label-width="10mm"/>
      </text:list-level-style-bullet>
    </text:list-style>
    <text:list-style style:name="id1-3-2-2-5-2-11-4">
      <text:list-level-style-bullet text:bullet-char="●" text:level="1">
        <style:list-level-properties text:min-label-width="10mm"/>
      </text:list-level-style-bullet>
    </text:list-style>
    <text:list-style style:name="id1-3-2-2-5-2-11-5">
      <text:list-level-style-bullet text:bullet-char="●" text:level="1">
        <style:list-level-properties text:min-label-width="10mm"/>
      </text:list-level-style-bullet>
    </text:list-style>
    <text:list-style style:name="id1-3-2-2-5-2-11-6">
      <text:list-level-style-bullet text:bullet-char="●" text:level="1">
        <style:list-level-properties text:min-label-width="10mm"/>
      </text:list-level-style-bullet>
    </text:list-style>
    <text:list-style style:name="id1-3-2-2-12-2-5">
      <text:list-level-style-bullet text:bullet-char="-" text:level="1">
        <style:list-level-properties text:min-label-width="10mm"/>
      </text:list-level-style-bullet>
    </text:list-style>
    <text:list-style style:name="id1-3-2-2-12-2-5-1">
      <text:list-level-style-bullet text:bullet-char="-" text:level="1">
        <style:list-level-properties text:min-label-width="10mm"/>
      </text:list-level-style-bullet>
    </text:list-style>
    <text:list-style style:name="id1-3-2-2-12-2-5-2">
      <text:list-level-style-bullet text:bullet-char="-" text:level="1">
        <style:list-level-properties text:min-label-width="10mm"/>
      </text:list-level-style-bullet>
    </text:list-style>
    <text:list-style style:name="id1-3-2-2-12-2-5-3">
      <text:list-level-style-bullet text:bullet-char="-" text:level="1">
        <style:list-level-properties text:min-label-width="10mm"/>
      </text:list-level-style-bullet>
    </text:list-style>
    <text:list-style style:name="id1-3-2-2-12-2-8">
      <text:list-level-style-bullet text:bullet-char="-" text:level="1">
        <style:list-level-properties text:min-label-width="10mm"/>
      </text:list-level-style-bullet>
    </text:list-style>
    <text:list-style style:name="id1-3-2-2-12-2-8-1">
      <text:list-level-style-bullet text:bullet-char="-" text:level="1">
        <style:list-level-properties text:min-label-width="10mm"/>
      </text:list-level-style-bullet>
    </text:list-style>
    <text:list-style style:name="id1-3-2-2-12-2-8-2">
      <text:list-level-style-bullet text:bullet-char="-" text:level="1">
        <style:list-level-properties text:min-label-width="10mm"/>
      </text:list-level-style-bullet>
    </text:list-style>
    <text:list-style style:name="id1-3-2-2-12-2-8-3">
      <text:list-level-style-bullet text:bullet-char="-" text:level="1">
        <style:list-level-properties text:min-label-width="10mm"/>
      </text:list-level-style-bullet>
    </text:list-style>
    <text:list-style style:name="id1-3-2-2-12-2-11">
      <text:list-level-style-bullet text:bullet-char="-" text:level="1">
        <style:list-level-properties text:min-label-width="10mm"/>
      </text:list-level-style-bullet>
    </text:list-style>
    <text:list-style style:name="id1-3-2-2-12-2-11-1">
      <text:list-level-style-bullet text:bullet-char="-" text:level="1">
        <style:list-level-properties text:min-label-width="10mm"/>
      </text:list-level-style-bullet>
    </text:list-style>
    <text:list-style style:name="id1-3-2-2-12-2-11-2">
      <text:list-level-style-bullet text:bullet-char="-" text:level="1">
        <style:list-level-properties text:min-label-width="10mm"/>
      </text:list-level-style-bullet>
    </text:list-style>
    <text:list-style style:name="id1-3-2-2-12-2-11-3">
      <text:list-level-style-bullet text:bullet-char="-" text:level="1">
        <style:list-level-properties text:min-label-width="10mm"/>
      </text:list-level-style-bullet>
    </text:list-style>
    <text:list-style style:name="id1-3-2-2-13-2-7">
      <text:list-level-style-bullet text:bullet-char="-" text:level="1">
        <style:list-level-properties text:min-label-width="10mm"/>
      </text:list-level-style-bullet>
    </text:list-style>
    <text:list-style style:name="id1-3-2-2-13-2-7-1">
      <text:list-level-style-bullet text:bullet-char="-" text:level="1">
        <style:list-level-properties text:min-label-width="10mm"/>
      </text:list-level-style-bullet>
    </text:list-style>
    <text:list-style style:name="id1-3-2-2-13-2-7-1-3">
      <text:list-level-style-bullet text:bullet-char="-" text:level="1">
        <style:list-level-properties text:min-label-width="10mm"/>
      </text:list-level-style-bullet>
    </text:list-style>
    <text:list-style style:name="id1-3-2-2-13-2-7-1-3-1">
      <text:list-level-style-bullet text:bullet-char="-" text:level="1">
        <style:list-level-properties text:min-label-width="10mm"/>
      </text:list-level-style-bullet>
    </text:list-style>
    <text:list-style style:name="id1-3-2-2-13-2-7-1-3-2">
      <text:list-level-style-bullet text:bullet-char="-" text:level="1">
        <style:list-level-properties text:min-label-width="10mm"/>
      </text:list-level-style-bullet>
    </text:list-style>
    <text:list-style style:name="id1-3-2-2-13-2-7-2">
      <text:list-level-style-bullet text:bullet-char="-" text:level="1">
        <style:list-level-properties text:min-label-width="10mm"/>
      </text:list-level-style-bullet>
    </text:list-style>
    <text:list-style style:name="id1-3-2-2-13-2-7-3">
      <text:list-level-style-bullet text:bullet-char="-" text:level="1">
        <style:list-level-properties text:min-label-width="10mm"/>
      </text:list-level-style-bullet>
    </text:list-style>
    <text:list-style style:name="id1-3-2-2-13-2-19">
      <text:list-level-style-bullet text:bullet-char="•" text:level="1">
        <style:list-level-properties text:min-label-width="10mm"/>
      </text:list-level-style-bullet>
    </text:list-style>
    <text:list-style style:name="id1-3-2-2-13-2-19-1">
      <text:list-level-style-bullet text:bullet-char="•" text:level="1">
        <style:list-level-properties text:min-label-width="10mm"/>
      </text:list-level-style-bullet>
    </text:list-style>
    <text:list-style style:name="id1-3-2-2-13-2-19-2">
      <text:list-level-style-bullet text:bullet-char="•" text:level="1">
        <style:list-level-properties text:min-label-width="10mm"/>
      </text:list-level-style-bullet>
    </text:list-style>
    <text:list-style style:name="id1-3-2-2-13-2-19-3">
      <text:list-level-style-bullet text:bullet-char="•" text:level="1">
        <style:list-level-properties text:min-label-width="10mm"/>
      </text:list-level-style-bullet>
    </text:list-style>
    <text:list-style style:name="id1-3-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5-6">
      <text:list-level-style-bullet text:bullet-char="○" text:level="1">
        <style:list-level-properties text:min-label-width="10mm"/>
      </text:list-level-style-bullet>
    </text:list-style>
    <text:list-style style:name="id1-3-2-4-5-7">
      <text:list-level-style-bullet text:bullet-char="○" text:level="1">
        <style:list-level-properties text:min-label-width="10mm"/>
      </text:list-level-style-bullet>
    </text:list-style>
    <text:list-style style:name="id1-3-2-4-5-8">
      <text:list-level-style-bullet text:bullet-char="○" text:level="1">
        <style:list-level-properties text:min-label-width="10mm"/>
      </text:list-level-style-bullet>
    </text:list-style>
    <text:list-style style:name="id1-3-2-4-5-9">
      <text:list-level-style-bullet text:bullet-char="○" text:level="1">
        <style:list-level-properties text:min-label-width="10mm"/>
      </text:list-level-style-bullet>
    </text:list-style>
    <text:list-style style:name="id1-3-2-4-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2-3">
      <text:list-level-style-bullet text:bullet-char="○" text:level="1">
        <style:list-level-properties text:min-label-width="10mm"/>
      </text:list-level-style-bullet>
    </text:list-style>
    <text:list-style style:name="id1-3-2-4-6-2-3-1">
      <text:list-level-style-bullet text:bullet-char="○" text:level="1">
        <style:list-level-properties text:min-label-width="10mm"/>
      </text:list-level-style-bullet>
    </text:list-style>
    <text:list-style style:name="id1-3-2-4-6-2-3-2">
      <text:list-level-style-bullet text:bullet-char="○" text:level="1">
        <style:list-level-properties text:min-label-width="10mm"/>
      </text:list-level-style-bullet>
    </text:list-style>
    <text:list-style style:name="id1-3-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3-3">
      <text:list-level-style-bullet text:bullet-char="○" text:level="1">
        <style:list-level-properties text:min-label-width="10mm"/>
      </text:list-level-style-bullet>
    </text:list-style>
    <text:list-style style:name="id1-3-2-4-6-3-3-1">
      <text:list-level-style-bullet text:bullet-char="○" text:level="1">
        <style:list-level-properties text:min-label-width="10mm"/>
      </text:list-level-style-bullet>
    </text:list-style>
    <text:list-style style:name="id1-3-2-4-6-3-3-2">
      <text:list-level-style-bullet text:bullet-char="○" text:level="1">
        <style:list-level-properties text:min-label-width="10mm"/>
      </text:list-level-style-bullet>
    </text:list-style>
    <text:list-style style:name="id1-3-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4-3">
      <text:list-level-style-bullet text:bullet-char="○" text:level="1">
        <style:list-level-properties text:min-label-width="10mm"/>
      </text:list-level-style-bullet>
    </text:list-style>
    <text:list-style style:name="id1-3-2-4-6-4-3-1">
      <text:list-level-style-bullet text:bullet-char="○" text:level="1">
        <style:list-level-properties text:min-label-width="10mm"/>
      </text:list-level-style-bullet>
    </text:list-style>
    <text:list-style style:name="id1-3-2-4-6-4-3-2">
      <text:list-level-style-bullet text:bullet-char="○" text:level="1">
        <style:list-level-properties text:min-label-width="10mm"/>
      </text:list-level-style-bullet>
    </text:list-style>
    <text:list-style style:name="id1-3-2-4-6-4-3-3">
      <text:list-level-style-bullet text:bullet-char="○" text:level="1">
        <style:list-level-properties text:min-label-width="10mm"/>
      </text:list-level-style-bullet>
    </text:list-style>
    <text:list-style style:name="id1-3-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6-5-3">
      <text:list-level-style-bullet text:bullet-char="○" text:level="1">
        <style:list-level-properties text:min-label-width="10mm"/>
      </text:list-level-style-bullet>
    </text:list-style>
    <text:list-style style:name="id1-3-2-4-6-5-3-1">
      <text:list-level-style-bullet text:bullet-char="○" text:level="1">
        <style:list-level-properties text:min-label-width="10mm"/>
      </text:list-level-style-bullet>
    </text:list-style>
    <text:list-style style:name="id1-3-2-4-6-5-3-2">
      <text:list-level-style-bullet text:bullet-char="○" text:level="1">
        <style:list-level-properties text:min-label-width="10mm"/>
      </text:list-level-style-bullet>
    </text:list-style>
    <text:list-style style:name="id1-3-2-4-6-5-3-3">
      <text:list-level-style-bullet text:bullet-char="○" text:level="1">
        <style:list-level-properties text:min-label-width="10mm"/>
      </text:list-level-style-bullet>
    </text:list-style>
    <text:list-style style:name="id1-3-2-4-6-5-3-4">
      <text:list-level-style-bullet text:bullet-char="○" text:level="1">
        <style:list-level-properties text:min-label-width="10mm"/>
      </text:list-level-style-bullet>
    </text:list-style>
    <text:list-style style:name="id1-3-2-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8-3">
      <text:list-level-style-bullet text:bullet-char="○" text:level="1">
        <style:list-level-properties text:min-label-width="10mm"/>
      </text:list-level-style-bullet>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text:list-style style:name="id1-3-2-4-10-2">
      <text:list-level-style-bullet text:bullet-char="○" text:level="1">
        <style:list-level-properties text:min-label-width="10mm"/>
      </text:list-level-style-bullet>
    </text:list-style>
    <text:list-style style:name="id1-3-2-4-10-2-3">
      <text:list-level-style-bullet text:bullet-char="■" text:level="1">
        <style:list-level-properties text:min-label-width="10mm"/>
      </text:list-level-style-bullet>
    </text:list-style>
    <text:list-style style:name="id1-3-2-4-10-2-3-1">
      <text:list-level-style-bullet text:bullet-char="■" text:level="1">
        <style:list-level-properties text:min-label-width="10mm"/>
      </text:list-level-style-bullet>
    </text:list-style>
    <text:list-style style:name="id1-3-2-4-10-2-3-2">
      <text:list-level-style-bullet text:bullet-char="■" text:level="1">
        <style:list-level-properties text:min-label-width="10mm"/>
      </text:list-level-style-bullet>
    </text:list-style>
    <text:list-style style:name="id1-3-2-4-10-2-3-3">
      <text:list-level-style-bullet text:bullet-char="■" text:level="1">
        <style:list-level-properties text:min-label-width="10mm"/>
      </text:list-level-style-bullet>
    </text:list-style>
    <text:list-style style:name="id1-3-2-4-10-2-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2-3-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2-3-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0-2-3-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0-2-3-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0-2-3-3-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0-2-3-3-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4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 evenementen gemeente Ommen</text:p>
      <text:section text:name="regeling_id1-3-2" text:style-name="regeling">
        <text:section text:name="aanhef_id1-3-2-1" text:style-name="aanhef">
          <text:section text:name="preambule_id1-3-2-1-1" text:style-name="preambule">
            <text:p text:style-name="al">Maart 2026</text:p>
            <text:p text:style-name="al"/>
          </text:section>
        </text:section>
        <text:section text:name="regeling-tekst_id1-3-2-2" text:style-name="regeling-tekst">
          <text:section text:name="paragraaf_id1-3-2-2-1" text:style-name="paragraaf">
            <text:p text:style-name="paragraaf_kop"><text:span text:style-name="label"/> <text:span text:style-name="nr">1.</text:span> Inleiding</text:p>
            <text:section text:name="structuurtekst_id1-3-2-2-1-2" text:style-name="structuurtekst">
              <text:p text:style-name="al">
              <text:span text:style-name="nadrukvet">In de gemeente Ommen worden elk jaar tal van evenementen georganiseerd. Dit zorgt voor levendigheid en gezelligheid in de gemeente, en is daarnaast een stimulans voor de plaatselijke economie. Dankzij het toeristische karakter van Ommen trekken evenementen bovendien veel bezoekers van buiten de gemeente, wat de uitstraling en aantrekkingskracht van Ommen als toeristische bestemming verder versterkt.</text:span>
            </text:p>
              <text:p text:style-name="al"/>
              <text:p text:style-name="al">
              <text:span text:style-name="nadrukvet">De evenementen variëren van kleinschalige activiteiten, zoals buurtbarbecues en optochten, tot grootschalige sport- en muziekevenementen. Veel inwoners, ondernemers en verenigingen zijn actief betrokken bij de organisatie van deze evenementen.</text:span>
            </text:p>
              <text:p text:style-name="al"/>
              <text:p text:style-name="al">
              <text:span text:style-name="nadrukvet">Evenementen spelen een belangrijke rol in de leefbaarheid en hebben een grote maatschappelijke waarde. Ze versterken het saamhorigheidsgevoel en dragen bij aan een bruisende gemeente. Tegelijkertijd brengen evenementen, door de toestroom van publiek, de diversiteit aan activiteiten en de duur ervan, ook uitdagingen met zich mee. Een van deze uitdagingen is de druk op de omgeving. Hoewel er vaak brede steun is voor evenementen, vragen aspecten zoals geluidsoverlast en kwesties rondom openbare orde en veiligheid om een zorgvuldige belangenafweging.</text:span>
            </text:p>
              <text:p text:style-name="al"/>
              <text:p text:style-name="al">
              <text:span text:style-name="nadrukvet">Uitvoerende beleidsregel</text:span>
            </text:p>
              <text:p text:style-name="al">In deze beleidsregel zijn de regels rondom het proces van vergunningaanvragen verwerkt. Het geeft duidelijkheid over hoe wij als gemeente uitvoering geven rondom evenementen.</text:p>
              <text:p text:style-name="al"/>
              <text:p text:style-name="al">
              <text:span text:style-name="nadrukvet">Juridische grondslag</text:span>
            </text:p>
              <text:p text:style-name="al">Een beleidsregel geeft richting aan de manier waarop een bestuursorgaan besluiten neemt. Daarmee ontstaat duidelijkheid en voorspelbaarheid voor inwoners en organisaties. In principe is het bestuursorgaan gebonden aan de beleidsregel, tenzij er bijzondere omstandigheden zijn die een afwijking rechtvaardigen.</text:p>
              <text:p text:style-name="al"/>
              <text:p text:style-name="al">Het vaststellen van een beleidsregel is een formele manier om de eigen beleidsvrijheid of beoordelingsruimte te structureren. Op basis van artikel 4:81 van de Algemene wet bestuursrecht kan een bestuursorgaan beleidsregels opstellen voor situaties waarin het bevoegd is om keuzes te maken of afwegingen te doen.</text:p>
              <text:p text:style-name="al"/>
              <text:p text:style-name="al">
              <text:span text:style-name="nadrukvet">Leeswijzer</text:span>
            </text:p>
              <text:p text:style-name="al">Dit beleidsdocument beschrijft de processen rond het aanvragen van een evenementenvergunning. Het start met de definitie en indeling van evenementen en de werking van de evenementenkalender. Daarna volgen de procedures voor een melding klein evenement en de uitgebreide aanvraag van een evenementenvergunning, inclusief termijnen, beoordeling, advisering, besluitvorming, evaluatie en de afwijkingsbevoegdheid van de burgemeester. Ook incidentele festiviteiten, verklaringen van geen bezwaar en regels voor geluid, eindtijden, terreinleegmaak en zondagsgebruik komen aan bod. Verder wordt ingegaan op communicatie richting omgeving en gemeente, en op duurzaam organiseren. Tot slot behandelt het document aanvullende ontheffingen, zoals de Alcoholwet en brandveiligheid, en bevat bijlagen met praktische richtlijnen voor draaiboek, plattegrond en geluidsaspecten.</text:p>
              <text:p text:style-name="al"/>
            </text:section>
          </text:section>
          <text:section text:name="paragraaf_id1-3-2-2-2" text:style-name="paragraaf">
            <text:p text:style-name="paragraaf_kop"><text:span text:style-name="label"/> <text:span text:style-name="nr">2.</text:span> Evenementen</text:p>
            <text:section text:name="structuurtekst_id1-3-2-2-2-2" text:style-name="structuurtekst">
              <text:p text:style-name="al">
              <text:span text:style-name="nadrukvet">Wat is een evenement?</text:span>
            </text:p>
              <text:p text:style-name="al">Onder een evenement wordt verstaan: elke voor publiek toegankelijke verrichting van vermaak, met uitzondering van bioscoop- en theatervoorstellingen, markten zoals bedoeld in de Gemeentewet, dansgelegenheden binnen inrichtingen in de zin van de Alcoholwet, betogingen en samenkomsten als bedoeld in de Wet openbare manifestaties, sportwedstrijden in een daarvoor bestemde locatie, alsmede bepaalde activiteiten die onder andere bepalingen van de Algemene Plaatselijke Verordening (APV) vallen, zoals kansspelen en speelgelegenheden. Deze activiteiten worden wel als zodanig aangemerkt, maar zijn niet vergunningplichtig in de zin van artikel 2:25 APV.</text:p>
              <text:p text:style-name="al"/>
              <text:p text:style-name="al">Evenementen die wel melding, dan wel evenementenvergunningplichtig zijn, zijn: evenementen met een openbaar karakter zoals een festival, herdenkingsplechtigheden, braderieën, optochten (niet zijnde betogingen), feesten, muziekvoorstellingen of wedstrijden op of aan de weg, straatfeesten en buurtbarbecues, evenals de door de burgemeester aangewezen vechtsportwedstrijden of -gala’s.</text:p>
              <text:p text:style-name="al"/>
              <text:p text:style-name="al">
              <text:span text:style-name="nadrukvet">Categorieën evenementen</text:span>
            </text:p>
              <text:p text:style-name="al">Bij de beoordeling van aanvragen voor het organiseren van een evenement wordt uitgegaan van de volgende categorisering:</text:p>
              <text:p text:style-name="al"/>
              <text:p text:style-name="al">Meldingplichtig: </text:p>
              <text:p text:style-name="al">
              <text:span text:style-name="nadrukondlijn">Melding klein evenement</text:span>: Kleinschalig evenement met weinig impact op de openbare ruimte of de openbare veiligheid. </text:p>
              <text:p text:style-name="al"/>
              <text:p text:style-name="al">Vergunningplichtig:</text:p>
              <text:p text:style-name="al">
              <text:span text:style-name="nadrukondlijn">A-evenement</text:span>: regulier evenement, waarbij de aanwezigheid van risico’s onwaarschijnlijk is;</text:p>
              <text:p text:style-name="al">
              <text:span text:style-name="nadrukondlijn">B-evenement</text:span>: aandachts-evenement, waarbij de aanwezigheid van risico’s aannemelijk is;</text:p>
              <text:p text:style-name="al">
              <text:span text:style-name="nadrukondlijn">C-evenement</text:span>: risicovol evenement, waarbij de aanwezigheid van risico’s zeer waarschijnlijk is.</text:p>
              <text:p text:style-name="al"/>
              <text:p text:style-name="al">Een vergunningplichtig evenement wordt gecategoriseerd door de vergunningverlener aan de hand van de risicoscan van de Veiligheidsregio IJsselland, de ervaring van de organisator en de ervaringen van eventuele eerdere edities. </text:p>
              <text:p text:style-name="al"/>
            </text:section>
          </text:section>
          <text:section text:name="paragraaf_id1-3-2-2-3" text:style-name="paragraaf">
            <text:p text:style-name="paragraaf_kop"><text:span text:style-name="label"/> <text:span text:style-name="nr">3.</text:span> Evenementenkalender</text:p>
            <text:section text:name="structuurtekst_id1-3-2-2-3-2" text:style-name="structuurtekst">
              <text:p text:style-name="al">Een evenementenkalender biedt helder inzicht in het aantal evenementen binnen de gemeente, zorgt voor een evenwichtige verdeling over locaties en periodes, beperkt de druk op specifieke gebieden en verschaft een overzicht voor gemeente, hulpdiensten, inwoners en bezoekers. Om deze redenen hecht de gemeente Ommen er waarde aan dat er een overzicht is van alle evenementen. Organisatoren die een vergunningplichtig (dus een A, B, of C) evenement organiseren worden daarom gevraagd om het te organiseren evenement aan te <text:span text:style-name="nadrukondlijn">melden vóór 1 november</text:span> voorafgaand aan het jaar dat het evenement plaatsvindt. Deze aanmelding kan gedaan worden door het invullen van een aanmeldformulier via de website. Deze aanmelding is <text:span text:style-name="nadrukondlijn">geen</text:span> aanvraag voor een vergunning. </text:p>
              <text:p text:style-name="al"/>
              <text:p text:style-name="al">Als er geen aanmelding voor de evenementenkalender is ingediend, betekent dit niet direct dat het evenement niet door kan gaan. Er wordt dan bekeken of de gewenste locatie en datum beschikbaar is en of er capaciteit van de gemeentelijke- en/of hulpdiensten is.</text:p>
              <text:p text:style-name="al"/>
              <text:p text:style-name="al">
              <text:span text:style-name="nadrukvet">Spreiding van evenementen </text:span>
            </text:p>
              <text:p text:style-name="al">De evenementenkalender helpt ook om de druk op bepaalde locaties in beeld te brengen.</text:p>
              <text:p text:style-name="al">Als meerdere evenementen op dezelfde plek plaatsvinden, kan dat bijvoorbeeld leiden tot onevenredige parkeerdruk of geluidsoverlast. Het aantal en het soort evenementen moet daarom passen bij de locatie. Daarom wordt, aan het einde van het jaar, als er een duidelijk beeld is van de evenementenkalender voor het opvolgende jaar, gekeken of er sprake is van een onevenredige belasting op een bepaalde plek. Als dat het geval is, gaat de gemeente in gesprek met de organisator(en) om te bekijken of het evenement kan worden verplaatst naar een andere locatie of een andere datum.</text:p>
              <text:p text:style-name="al"/>
            </text:section>
          </text:section>
          <text:section text:name="paragraaf_id1-3-2-2-4" text:style-name="paragraaf">
            <text:p text:style-name="paragraaf_kop"><text:span text:style-name="label"/> <text:span text:style-name="nr">4.</text:span> Melding klein evenement</text:p>
            <text:section text:name="structuurtekst_id1-3-2-2-4-2" text:style-name="structuurtekst">
              <text:p text:style-name="al">Kleinschalige evenementen hebben vaak weinig impact op de openbare ruimte en openbare orde en veiligheid. Voor deze evenementen is een melding voldoende.</text:p>
              <text:p text:style-name="al"/>
              <text:p text:style-name="al">
              <text:span text:style-name="nadrukvet">Regels voor een klein evenement</text:span>
            </text:p>
              <text:p text:style-name="al"/>
              <text:list text:style-name="id1-3-2-2-4-2-5">
                <text:list-item text:style-override="id1-3-2-2-4-2-5-1">
                  <text:number>●</text:number>
                  <text:p text:style-name="al"> Het aantal aanwezigen bedraagt niet meer dan 150 personen gelijktijdig;</text:p>
                </text:list-item>
                <text:list-item text:style-override="id1-3-2-2-4-2-5-2">
                  <text:number>●</text:number>
                  <text:p text:style-name="al"> het evenement wordt georganiseerd op:</text:p>
                  <text:list text:style-name="id1-3-2-2-4-2-5-2-3">
                    <text:list-item text:style-override="id1-3-2-2-4-2-5-2-3-1">
                      <text:number>○</text:number>
                      <text:p text:style-name="al"> zondag tot en met donderdag tussen 07.00 uur en 23.00 uur, of;</text:p>
                    </text:list-item>
                    <text:list-item text:style-override="id1-3-2-2-4-2-5-2-3-2">
                      <text:number>○</text:number>
                      <text:p text:style-name="al">vrijdag en zaterdag tussen 7.00 en 24.00 uur;</text:p>
                    </text:list-item>
                  </text:list>
                </text:list-item>
                <text:list-item text:style-override="id1-3-2-2-4-2-5-3">
                  <text:number>●</text:number>
                  <text:p text:style-name="al"> de activiteiten vinden niet plaats op de rijbaan, (brom)fietspad of parkeerplaats of vormen anderszins een belemmering voor het verkeer en de hulpdiensten; </text:p>
                </text:list-item>
                <text:list-item text:style-override="id1-3-2-2-4-2-5-4">
                  <text:number>●</text:number>
                  <text:p text:style-name="al"> er worden slechts kleine objecten geplaatst met een oppervlakte van minder dan 25 vierkante meter per object en een minimale onderlinge afstand van 5 meter;</text:p>
                </text:list-item>
                <text:list-item text:style-override="id1-3-2-2-4-2-5-5">
                  <text:number>●</text:number>
                  <text:p text:style-name="al"> er vindt geen bedrijfsmatig alcoholverstrekking plaats; </text:p>
                </text:list-item>
                <text:list-item text:style-override="id1-3-2-2-4-2-5-6">
                  <text:number>●</text:number>
                  <text:p text:style-name="al"> er is geen sprake van een vechtsportwedstrijd of -gala.</text:p>
                </text:list-item>
              </text:list>
              <text:p text:style-name="al">
              <text:span text:style-name="nadrukvet">Termijnen en vereiste voor een klein evenement</text:span>
            </text:p>
              <text:p text:style-name="al">Een melding moet uiterlijk 15 werkdagen voor de activiteit worden ingediend via de website van de gemeente Ommen. Indien de verstrekte informatie onvoldoende is, vraagt de gemeente aanvullende gegevens op, zoals een nadere toelichting op de activiteiten of een plattegrond. </text:p>
              <text:p text:style-name="al"/>
            </text:section>
          </text:section>
          <text:section text:name="paragraaf_id1-3-2-2-5" text:style-name="paragraaf">
            <text:p text:style-name="paragraaf_kop"><text:span text:style-name="label"/> <text:span text:style-name="nr">5.</text:span> Evenementenvergunning</text:p>
            <text:section text:name="structuurtekst_id1-3-2-2-5-2" text:style-name="structuurtekst">
              <text:p text:style-name="al">Vergunningplichtige evenementen hebben vaak invloed op de omgeving en brengen, afhankelijk van het type evenement en de bijbehorende doelgroep, verschillende risico’s met zich mee. Hoewel risico’s niet volledig kunnen worden uitgesloten, kunnen zij door een zorgvuldige voorbereiding en een goed doorlopen vergunningenproces zoveel mogelijk worden beperkt. In de uiteindelijke evenementenvergunning staat de veiligheid van het evenement centraal.</text:p>
              <text:p text:style-name="al"/>
              <text:p text:style-name="al">Regelmatig is sprake van uiteenlopende en soms tegenstrijdige belangen, Waardoor goede samenwerking en communicatie van belang is. Het doel is dat de verleende vergunning zoveel mogelijk recht doet aan alle betrokken belangen en dat de risico’s voor de openbare orde en veiligheid tot een minimum worden beperkt.</text:p>
              <text:p text:style-name="al"/>
              <text:p text:style-name="al">
              <text:span text:style-name="nadrukvet">Termijnen evenementenvergunning</text:span>
            </text:p>
              <text:p text:style-name="al">Een aanvraag voor een evenementenvergunning moet uiterlijk 12 weken vóór de geplande datum van het evenement worden ingediend. Bij aanvragen die later binnenkomen, kan de burgemeester beslissen dat deze niet meer in behandeling worden genomen.</text:p>
              <text:p text:style-name="al"/>
              <text:p text:style-name="al">
              <draw:frame><draw:text-box><text:section text:name="plaatje_id1-3-2-2-5-2-8-1" text:style-name="plaatje">
                <text:p text:style-name="illustratie_id1-3-2-2-5-2-8-1-1"><draw:frame draw:style-name="illustratie_id1-3-2-2-5-2-8-1-1" text:anchor-type="paragraph" svg:width="153mm" svg:height="90.74150943396225mm"><draw:image xlink:href="Pictures/Ommenprocesevenementenvergunningid486ce79-4d0b-47c2-8f81-b6b78a8769f5.png" xlink:type="simple"/></draw:frame></text:p>
              </text:section></draw:text-box></draw:frame>
            </text:p>
              <text:p text:style-name="al">
              <text:span text:style-name="nadrukvet">Vereisten evenementenvergunning</text:span>
            </text:p>
              <text:p text:style-name="al">Een volledige aanvraag bestaat, afhankelijk van de aard van een evenement, uit:</text:p>
              <text:list text:style-name="id1-3-2-2-5-2-11">
                <text:list-item text:style-override="id1-3-2-2-5-2-11-1">
                  <text:number>●</text:number>
                  <text:p text:style-name="al"> Een ingevuld aanvraagformulier (via de website van de gemeente Ommen).</text:p>
                </text:list-item>
                <text:list-item text:style-override="id1-3-2-2-5-2-11-2">
                  <text:number>●</text:number>
                  <text:p text:style-name="al"> Een draaiboek inclusief veiligheidsplan (een format/hulpmiddel staat op de website van de gemeente Ommen).</text:p>
                </text:list-item>
                <text:list-item text:style-override="id1-3-2-2-5-2-11-3">
                  <text:number>●</text:number>
                  <text:p text:style-name="al"> Een plattegrond op schaal, of met afmetingen van het terrein met daarop de objecten ingetekend.</text:p>
                </text:list-item>
                <text:list-item text:style-override="id1-3-2-2-5-2-11-4">
                  <text:number>●</text:number>
                  <text:p text:style-name="al"> Bij het plaatsen van een tent, waar meer dan 150 personen aanwezig zijn: inrichtingstekening met maatvoering en tentboek. </text:p>
                </text:list-item>
                <text:list-item text:style-override="id1-3-2-2-5-2-11-5">
                  <text:number>●</text:number>
                  <text:p text:style-name="al"> Bij het plaatsen van podia, tribunes en overige objecten: Constructietekening en -berekeningen van de objecten. Hierbij wordt rekening gehouden met de richtlijn Constructieve veiligheid bij evenementen van het Centraal Orgaan Bouwconstructies.</text:p>
                </text:list-item>
                <text:list-item text:style-override="id1-3-2-2-5-2-11-6">
                  <text:number>●</text:number>
                  <text:p text:style-name="al"> Bij het treffen van verkeersmaatregelen: een verkeersplan.</text:p>
                </text:list-item>
              </text:list>
              <text:p text:style-name="al">
              <text:span text:style-name="nadrukvet">Advisering</text:span>
            </text:p>
              <text:p text:style-name="al">Op basis van de categorie van het evenement en de activiteiten wordt advies gevraagd. Bij B- en C-evenementen wordt in principe altijd advies gevraagd aan de politie en de Veiligheidsregio IJsselland (brandweer en/of GHOR). Afhankelijk van het advies kan de vergunningverlener nogmaals aanvullende gegevens opvragen. </text:p>
              <text:p text:style-name="al"/>
              <text:p text:style-name="al">
              <text:span text:style-name="nadrukvet">Vooroverleg evenementen</text:span>
            </text:p>
              <text:p text:style-name="al">Indien nodig kan een vooroverleg worden gepland, zowel op initiatief van de organisator als op verzoek van de gemeente, dan wel adviserende partijen.</text:p>
              <text:p text:style-name="al"/>
              <text:p text:style-name="al">
              <text:span text:style-name="nadrukvet">Besluiten</text:span>
            </text:p>
              <text:p text:style-name="al">Na verwerking van de ontvangen adviezen en de daarop aangeleverde gegevens wordt er een besluit genomen op de aanvraag. Het besluit kan zijn om de aanvraag te vergunnen of te weigeren. </text:p>
              <text:p text:style-name="al"/>
              <text:p text:style-name="al">Weigeringsgronden zijn opgenomen in artikel 1:8 van de APV. Het gaat om de te beschermen belangen op het gebied van de openbare orde, openbare veiligheid, de volksgezondheid en de bescherming van het milieu. Dit is ook het kader op grond waarvan in de vergunning specifieke voorschriften opgenomen kunnen worden. </text:p>
              <text:p text:style-name="al"/>
              <text:p text:style-name="al">Eén dag na de verzending van het besluit gaat de zogenaamde bezwaartermijn in. De gemeente streeft ernaar uiterlijk zes weken voor het evenement een besluit te nemen.</text:p>
              <text:p text:style-name="al"/>
              <text:p text:style-name="al">
              <text:span text:style-name="nadrukvet">Evaluatie</text:span>
            </text:p>
              <text:p text:style-name="al">Na afloop van een evenement kan de gemeente initiatief nemen om samen met de vergunninghouder en de betrokken specialisten het evenement te evalueren. De gemeente kan dit ook als voorschrift opnemen bij de vergunning. Het verzoek om te evalueren kan ook vanuit de organisator komen. De uitkomsten van evaluaties worden meegenomen bij het eventueel opnieuw vergunnen van het evenement.</text:p>
              <text:p text:style-name="al"/>
            </text:section>
          </text:section>
          <text:section text:name="paragraaf_id1-3-2-2-6" text:style-name="paragraaf">
            <text:p text:style-name="paragraaf_kop"><text:span text:style-name="label"/> <text:span text:style-name="nr">6.</text:span> Afwijkingsbevoegdheid</text:p>
            <text:section text:name="structuurtekst_id1-3-2-2-6-2" text:style-name="structuurtekst">
              <text:p text:style-name="al">De burgemeester heeft de mogelijkheid om, met een deugdelijke motivering, af te wijken van de regels voor een melding van een klein evenement. Dit houdt in dat een evenement dat normaal gesproken vergunningplichtig is, in uitzonderlijke gevallen toch als kennisgeving kan worden geaccepteerd. Hiervoor is een deugdelijke motivering noodzakelijk en kan niet zonder meer. Andersom kan de burgemeester ook besluiten dat voor een evenement, hoewel het aan de voorwaarden voor een klein evenement voldoet, alsnog een vergunning nodig is. Dit kan bijvoorbeeld aan de orde zijn wanneer er onzekerheid bestaat over de gevolgen voor de openbare orde of veiligheid.</text:p>
              <text:p text:style-name="al"/>
              <text:p text:style-name="al">
              <text:span text:style-name="nadrukcur">Onverwachte evenementen </text:span>
            </text:p>
              <text:p text:style-name="al"/>
              <text:p text:style-name="al">Natuurlijk vragen actuele, onverwachte, niet planbare gebeurtenissen soms om meer flexibiliteit. Denk aan een huldiging van FC Ommen of een evenement met een spontaan karakter. Dit kan een reden zijn om de procedure te verkorten en versneld een vergunning voor het evenement te verlenen. Het evenementenbeleid zou te rigide zijn als er geen plaats is voor onverwachte en niet planbare festiviteiten. Er moet echter sprake zijn van bijzondere omstandigheden. </text:p>
              <text:p text:style-name="al"/>
            </text:section>
          </text:section>
          <text:section text:name="paragraaf_id1-3-2-2-7" text:style-name="paragraaf">
            <text:p text:style-name="paragraaf_kop"><text:span text:style-name="label"/> <text:span text:style-name="nr">7.</text:span> Incidentele festiviteiten</text:p>
            <text:section text:name="structuurtekst_id1-3-2-2-7-2" text:style-name="structuurtekst">
              <text:p text:style-name="al">In de volksmond worden ook feesten in bijvoorbeeld een horecagelegenheid vaak een evenement genoemd. Een feest in een inrichting zoals een horecagelegenheid, valt echter niet onder de definitie van evenement. Dit valt onder de definitie van een incidentele festiviteit. Incidentele festiviteiten bieden ruimte voor inrichtingen om een aantal keer per jaar af te wijken van de standaard geluids- en verlichtingsregels bij festiviteiten. Voorafgaand moet een kennisgeving worden gedaan en er gelden duidelijke geluidsgrenzen en een eindtijd van 00:00 uur. In artikel 4:3 APV gemeente Ommen wordt nader uitleg gegeven aan de ruimte voor het organiseren van een feest in een inrichting. In dit beleidsdocument gaan we dan ook niet verder in op festiviteiten in inrichtingen.</text:p>
              <text:p text:style-name="al"/>
            </text:section>
          </text:section>
          <text:section text:name="paragraaf_id1-3-2-2-8" text:style-name="paragraaf">
            <text:p text:style-name="paragraaf_kop"><text:span text:style-name="label"/> <text:span text:style-name="nr">8.</text:span> Verklaring van geen Bezwaar - Gemeentegrensoverschrijdende evenementen</text:p>
            <text:section text:name="structuurtekst_id1-3-2-2-8-2" text:style-name="structuurtekst">
              <text:p text:style-name="al">Sommige evenementen, veelal sportevenementen zoals wandeltochten, toertochten of fietstochten, vinden niet plaats binnen één gemeente. Deze evenementen overschrijden de gemeentegrenzen. Als alleen de weg gebruikt wordt en de start of finish niet binnen de gemeente Ommen is én er geen overige activiteiten georganiseerd worden, kan worden volstaan met een verklaring van geen bezwaar. Een verklaring van geen bezwaar kan worden aangevraagd via het algemene mailadres van de gemeente Ommen. </text:p>
              <text:p text:style-name="al"/>
            </text:section>
          </text:section>
          <text:section text:name="paragraaf_id1-3-2-2-9" text:style-name="paragraaf">
            <text:p text:style-name="paragraaf_kop"><text:span text:style-name="label"/> <text:span text:style-name="nr">9.</text:span> Tijden</text:p>
            <text:section text:name="structuurtekst_id1-3-2-2-9-2" text:style-name="structuurtekst">
              <text:p text:style-name="al">
              <text:span text:style-name="nadrukvet"/>
            </text:p>
              <text:p text:style-name="al">
              <text:span text:style-name="nadrukvet">Eindtijd geluid, eindtijd activiteiten en terrein leeg</text:span>
            </text:p>
              <text:p text:style-name="al">De eindtijd voor evenementen van zondag tot en met donderdagavond is 00:00 uur. Om 01:00 uur zijn alle activiteiten beëindigd en moet het terrein leeg zijn.</text:p>
              <text:p text:style-name="al"/>
              <text:p text:style-name="al">Op vrijdag- en zaterdagavonden geldt een ruimere regeling. Dan is de eindtijd 01:00 uur. Om 02:00 uur zijn alle activiteiten beëindigd en moet het terrein leeg zijn.</text:p>
              <text:p text:style-name="al"/>
              <text:p text:style-name="al">Vanwege het traditionele karakter is er een uitzondering voor de <text:span text:style-name="nadrukcur">Ommer Bissingh</text:span>. Op zes woensdagavonden in de zomer mogen muziekevenementen die onderdeel uitmaken van de Ommer Bissingh plaatsvinden met een eindtijd van 01:00 uur voor het geluid.</text:p>
              <text:p text:style-name="al"/>
              <text:p text:style-name="al">
              <draw:frame><draw:text-box><text:section text:name="plaatje_id1-3-2-2-9-2-9-1" text:style-name="plaatje">
                <text:p text:style-name="illustratie_id1-3-2-2-9-2-9-1-1"><draw:frame draw:style-name="illustratie_id1-3-2-2-9-2-9-1-1" text:anchor-type="paragraph" svg:width="153mm" svg:height="74.5754716981132mm"><draw:image xlink:href="Pictures/Ommeneindtijdengeluidifabfe9bd-6b44-4e7b-8cb7-7686b6c605fa.png" xlink:type="simple"/></draw:frame></text:p>
              </text:section></draw:text-box></draw:frame>
            </text:p>
              <text:p text:style-name="al"/>
              <text:p text:style-name="al">Informatie over versterkt geluid is te vinden in bijlage 2: geluidsnotitie. </text:p>
              <text:p text:style-name="al"/>
              <text:p text:style-name="al">
              <text:span text:style-name="nadrukvet">Evenementen op zondag </text:span>
            </text:p>
              <text:p text:style-name="al">Volgens de Zondagswet is het verboden om op zondag evenementen te organiseren/hier aan deel te nemen (artikel 4 Zondagswet). De burgemeester kan een ontheffing verlenen om activiteiten te organiseren vóór 13:00 uur. Vanaf 13:00 uur kan de burgemeester ook een geluidsontheffing verlenen (artikel 3 Zondagswet). Hemelvaartsdag en 1e kerstdag worden gelijkgesteld met de Zondag, waardoor geluidsontheffingen vóór 13:00 uur niet tot de mogelijkheden behoord. Tweede Paas-, Pinkster- en Kerstdag, de Goede Vrijdag en de Nieuwjaarsdag worden ook gelijkgesteld met de zondag (artikel 1 Zondagswet), maar alleen voor de toepassing van artikel 2. Dit betekent dat er op Goede Vrijdag, 2e Paasdag, 2e kerstdag, 2e Pinksterdag en Nieuwjaarsdag wel een ontheffing verleend kan worden voor versterkt geluid vóór 13:00 uur, maar dit mag niet in de nabijheid van kerken, dan wel andere gebouwen zijn die voor openbare erediensten gebruikt worden, waardoor de godsdienst wordt gehinderd. Het gaat hier dus niet om een afstandsnorm, maar het gaat om feitelijke hinder. De burgemeester beslist gemotiveerd wanneer er sprake kan zijn van feitelijke hinder en een geluidsontheffing op een dag, gelijkgesteld met de Zondag, niet verleend kan worden vóór 13:00 uur. </text:p>
              <text:p text:style-name="al"/>
              <text:p text:style-name="al">
              <draw:frame><draw:text-box><text:section text:name="plaatje_id1-3-2-2-9-2-16-1" text:style-name="plaatje">
                <text:p text:style-name="illustratie_id1-3-2-2-9-2-16-1-1"><draw:frame draw:style-name="illustratie_id1-3-2-2-9-2-16-1-1" text:anchor-type="paragraph" svg:width="153mm" svg:height="83.71698113207546mm"><draw:image xlink:href="Pictures/Ommeneindtijdenzondagenfeestdagenid9e4e7a5-bee5-4a87-91b3-393efc8ed8b6.png" xlink:type="simple"/></draw:frame></text:p>
              </text:section></draw:text-box></draw:frame>
            </text:p>
              <text:p text:style-name="al"/>
            </text:section>
          </text:section>
          <text:section text:name="paragraaf_id1-3-2-2-10" text:style-name="paragraaf">
            <text:p text:style-name="paragraaf_kop"><text:span text:style-name="label"/> <text:span text:style-name="nr">10.</text:span> Communicatie</text:p>
            <text:section text:name="structuurtekst_id1-3-2-2-10-2" text:style-name="structuurtekst">
              <text:p text:style-name="al"/>
              <text:p text:style-name="al">
              <text:span text:style-name="nadrukcur">Informeren van de omgeving door de evenementenorganisatie</text:span>
            </text:p>
              <text:p text:style-name="al"/>
              <text:p text:style-name="al">De organisator van een evenement informeert 2 weken voorafgaand aan het evenement zelf de omgeving. De organisator meldt in ieder geval wanneer en waar het evenement plaatsvindt, wanneer er wordt opgebouwd en afgebouwd en informeert de omwonenden over eventuele verkeersmaatregelen en de bijbehorende consequenties zoals bijvoorbeeld verplaatsen van containers tijdens ophaaldagen. Daarnaast is hij verplicht om een telefoonnummer door te geven aan de buurtbewoners waarop iemand vanuit de organisatie bereikbaar is tijdens het evenement en tijdens de op- en afbouw. </text:p>
              <text:p text:style-name="al"/>
              <text:p text:style-name="al">
              <text:span text:style-name="nadrukcur">Formele bekendmakingen door gemeente</text:span>
            </text:p>
              <text:p text:style-name="al"/>
              <text:p text:style-name="al">
              <text:span text:style-name="nadrukondlijn">Binnenkomst evenementenvergunning aanvraag</text:span>: Binnenkomende aanvragen voor een evenementenvergunning worden via <text:a xlink:href="https://www.officielebekendmakingen.nl/" xlink:type="simple"><text:span text:style-name="nadrukondlijn">https://www.officielebekendmakingen.nl/</text:span></text:a> gepubliceerd om zo kenbaar te maken dat er een aanvraag is binnengekomen. Dit is geen verplichting, maar hiermee stellen we inwoners, dan wel andere belanghebbenden, in de gelegenheid om kennis te nemen van een binnenkomende aanvraag. </text:p>
              <text:p text:style-name="al"/>
              <text:p text:style-name="al">
              <text:span text:style-name="nadrukondlijn">Besluit evenementenvergunning</text:span>: De gemeente is verplicht om de vergunning voor een evenement op de eerstvolgende mogelijkheid na de beslissing bekend te maken. De aanvrager krijgt schriftelijk bericht en op <text:a xlink:href="https://www.officielebekendmakingen.nl/" xlink:type="simple"><text:span text:style-name="nadrukondlijn">https://www.officielebekendmakingen.nl/</text:span></text:a> en in het Ommer Nieuws wordt gepubliceerd dat de vergunning is verleend.</text:p>
              <text:p text:style-name="al"/>
              <text:p text:style-name="al">
              <text:span text:style-name="nadrukcur">Evenementenkalender</text:span>
            </text:p>
              <text:p text:style-name="al"/>
              <text:p text:style-name="al">Op de website van de gemeente Ommen wordt maandelijks de evenementenkalender gepubliceerd. </text:p>
              <text:p text:style-name="al"/>
            </text:section>
          </text:section>
          <text:section text:name="paragraaf_id1-3-2-2-11" text:style-name="paragraaf">
            <text:p text:style-name="paragraaf_kop"><text:span text:style-name="label"/> <text:span text:style-name="nr">11.</text:span> Facilitering vanuit de gemeente</text:p>
            <text:section text:name="structuurtekst_id1-3-2-2-11-2" text:style-name="structuurtekst">
              <text:p text:style-name="al">De gemeente Ommen wil organisaties graag ondersteunen door het beschikbaar stellen van materialen.</text:p>
              <text:p text:style-name="al"/>
              <text:p text:style-name="al">Bij het organiseren van evenementen worden soms wegen afgesloten. Het afsluiten van een weg moet voldoen aan regels. Daarnaast kan een organisatie dranghekken nodig hebben voor het afhekken van zaken. Voor het nemen van afsluitende maatregelen kan de gemeente (via de ROVA) hekken en borden beschikbaar stellen. Dit zijn en afzethekken en co1-borden (eventueel op mast). Daarnaast beschikt de ROVA over dranghekken. Afzethekken, co1-borden en dranghekken kunnen voor de aangegeven periode worden gereserveerd, maar er kan niet gegarandeerd worden dat het benodigde aantal ook daadwerkelijk beschikbaar zal zijn. Bij meerdere aanvragen worden materialen naar evenredigheid verdeeld. </text:p>
              <text:p text:style-name="al"/>
              <text:p text:style-name="al">Een organisatie moet zelf, minstens 3 weken voor het evenement, maar het liefst eerder, navragen welke materialen beschikbaar zijn. </text:p>
              <text:p text:style-name="al"/>
            </text:section>
          </text:section>
          <text:section text:name="paragraaf_id1-3-2-2-12" text:style-name="paragraaf">
            <text:p text:style-name="paragraaf_kop"><text:span text:style-name="label"/> <text:span text:style-name="nr">12.</text:span> Duurzaamheid bij evenementen</text:p>
            <text:section text:name="structuurtekst_id1-3-2-2-12-2" text:style-name="structuurtekst">
              <text:p text:style-name="al">De gemeente Ommen moedigt organisaties aan om duurzame keuzes te maken bij het organiseren van evenementen. Omdat veel evenementen door vrijwilligers worden georganiseerd, willen we geen extra verplichtingen opleggen. Wel zien we bij sommige evenementen een manier om bewustwording rondom duurzaamheid in zijn algemeenheid te vergroten. Daarnaast is de regelgeving rondom duurzaamheid, zowel Europees als landelijk, niet altijd eenvoudig toepasbaar in de uitvoering van een evenement. Om organisaties handvatten te bieden voor duurzaam organiseren, lichten we hier een aantal belangrijke onderwerpen toe. Deze kunnen helpen bij het maken van duurzamere keuzes.</text:p>
              <text:p text:style-name="al"/>
              <text:p text:style-name="al">
              <text:span text:style-name="nadrukvet">Energie</text:span>
            </text:p>
              <text:p text:style-name="al"/>
              <text:list text:style-name="id1-3-2-2-12-2-5">
                <text:list-item text:style-override="id1-3-2-2-12-2-5-1">
                  <text:number>-</text:number>
                  <text:p text:style-name="al">De organisator heeft aandacht voor het verlagen van het energieverbruik.</text:p>
                </text:list-item>
                <text:list-item text:style-override="id1-3-2-2-12-2-5-2">
                  <text:number>-</text:number>
                  <text:p text:style-name="al">De organisator maakt zoveel als mogelijk gebruik van vaste stroompunten. </text:p>
                </text:list-item>
                <text:list-item text:style-override="id1-3-2-2-12-2-5-3">
                  <text:number>-</text:number>
                  <text:p text:style-name="al">Als er gebruik gemaakt wordt van een aggregaat omdat andere opties niet voorhanden liggen, dan wordt er minimaal gebruik gemaakt van een stage 3A generator, maar bij voorkeur een duurzamere optie.</text:p>
                </text:list-item>
              </text:list>
              <text:p text:style-name="al">
              <text:span text:style-name="nadrukvet">Afval</text:span>
            </text:p>
              <text:p text:style-name="al"/>
              <text:list text:style-name="id1-3-2-2-12-2-8">
                <text:list-item text:style-override="id1-3-2-2-12-2-8-1">
                  <text:number>-</text:number>
                  <text:p text:style-name="al">Verminderen van eenmalig te gebruiken producten zoals promotiematerialen.</text:p>
                </text:list-item>
                <text:list-item text:style-override="id1-3-2-2-12-2-8-2">
                  <text:number>-</text:number>
                  <text:p text:style-name="al">Aandacht voor het gebied door het tussendoor goed schoon te houden. Denk hierbij ook aan zwerfafval zoals sigaretten.</text:p>
                </text:list-item>
                <text:list-item text:style-override="id1-3-2-2-12-2-8-3">
                  <text:number>-</text:number>
                  <text:p text:style-name="al">Afvalscheiding aanbieden op het evenemententerrein, dit ook om bewustwording bij de bezoekers te creëren. </text:p>
                </text:list-item>
              </text:list>
              <text:p text:style-name="al">
              <text:span text:style-name="nadrukvet">Natuur</text:span>
            </text:p>
              <text:p text:style-name="al"/>
              <text:list text:style-name="id1-3-2-2-12-2-11">
                <text:list-item text:style-override="id1-3-2-2-12-2-11-1">
                  <text:number>-</text:number>
                  <text:p text:style-name="al">Bewust omgaan met de omgeving wanneer er natuurlijke elementen in het gebied zijn zoals bomen. </text:p>
                </text:list-item>
                <text:list-item text:style-override="id1-3-2-2-12-2-11-2">
                  <text:number>-</text:number>
                  <text:p text:style-name="al">Mitigerende maatregelen treffen om te voldoen aan wetgeving rondom natuurbescherming.</text:p>
                </text:list-item>
                <text:list-item text:style-override="id1-3-2-2-12-2-11-3">
                  <text:number>-</text:number>
                  <text:p text:style-name="al">Aangebrachte kunstmatige verlichting niet laten uitstralen naar bomen en bosranden.</text:p>
                </text:list-item>
              </text:list>
            </text:section>
          </text:section>
          <text:section text:name="paragraaf_id1-3-2-2-13" text:style-name="paragraaf">
            <text:p text:style-name="paragraaf_kop"><text:span text:style-name="label"/> <text:span text:style-name="nr">13.</text:span> Aanpalende ontheffingen of meldingen bij een klein evenement of een evenementenvergunning</text:p>
            <text:section text:name="structuurtekst_id1-3-2-2-13-2" text:style-name="structuurtekst">
              <text:p text:style-name="al">Voor het organiseren van een evenement zijn vaak meer vergunningen en/of ontheffingen nodig dan alleen de evenementenvergunning. Als bij een aanvraag voor een evenementenvergunning blijkt dat meerdere toestemmingen of ontheffingen nodig zijn, dan worden deze meegenomen in het proces voor vergunningverlening. In sommige gevallen is er een aparte aanvraag nodig. </text:p>
              <text:p text:style-name="al"/>
              <text:p text:style-name="al">
              <text:span text:style-name="nadrukvet">Ontheffing artikel 35 Alcoholwet</text:span>
            </text:p>
              <text:p text:style-name="al">Als er tijdens een evenement alcohol geschonken wordt buiten een horecabedrijf, dan is hier een ontheffing voor nodig.</text:p>
              <text:p text:style-name="al"/>
              <text:p text:style-name="al">
              <text:span text:style-name="nadrukondlijn">Voorwaarden: </text:span>
            </text:p>
              <text:list text:style-name="id1-3-2-2-13-2-7">
                <text:list-item text:style-override="id1-3-2-2-13-2-7-1">
                  <text:number>-</text:number>
                  <text:p text:style-name="al">De leidinggevende (de verantwoordelijke): </text:p>
                  <text:list text:style-name="id1-3-2-2-13-2-7-1-3">
                    <text:list-item text:style-override="id1-3-2-2-13-2-7-1-3-1">
                      <text:number>-</text:number>
                      <text:p text:style-name="al">is minstens 21 jaar of ouder</text:p>
                    </text:list-item>
                    <text:list-item text:style-override="id1-3-2-2-13-2-7-1-3-2">
                      <text:number>-</text:number>
                      <text:p text:style-name="al">is niet in enig opzicht van slecht levensgedrag (screening op justitiële informatie)</text:p>
                    </text:list-item>
                  </text:list>
                </text:list-item>
                <text:list-item text:style-override="id1-3-2-2-13-2-7-2">
                  <text:number>-</text:number>
                  <text:p text:style-name="al">Het evenement of de festiviteit duurt niet langer dan 12 aaneengesloten dagen</text:p>
                </text:list-item>
                <text:list-item text:style-override="id1-3-2-2-13-2-7-3">
                  <text:number>-</text:number>
                  <text:p text:style-name="al">Er mogen alleen dranken geschonken en/of verkocht worden met een alcoholpercentage van minder dan 15%. </text:p>
                </text:list-item>
              </text:list>
              <text:p text:style-name="al">
              <text:span text:style-name="nadrukvet">Wegenverkeerswet 1994 </text:span>
            </text:p>
              <text:p text:style-name="al">Bij een evenement kan het nodig zijn om een weg af te sluiten. In sommige gevallen is het nodig dat er dan ook een verkeersbesluit genomen moet worden. Dit is het geval in situaties waarbij er belangrijke doorgangswegen voor langere tijd worden afgesloten en/of omleidingsroutes moeten worden geregeld. </text:p>
              <text:p text:style-name="al"/>
              <text:p text:style-name="al">
              <text:span text:style-name="nadrukvet">Melding BGBOP (Brandveilig gebruik en basishulpverlening overige plaatsen)</text:span>
            </text:p>
              <text:p text:style-name="al">Bij een evenement wordt een locatie zo ingericht dat het geschikt is om een evenement te organiseren. Hierbij worden er soms objecten geplaatst waar mensen (in) verblijven, zoals: een tent of een podium. Wanneer bouwsels geplaatst worden waar mensen (in) verblijven is het belangrijk dat er nagedacht wordt over de inrichting. Het doel van deze melding is om ervoor te zorgen dat er getoetst wordt op het nemen van goede maatregelen, zodat de veiligheid gewaarborgd kan worden. Maatregelen waaraan gedacht kan worden: het inrichten van vluchtroutes, het beschikbaar stellen van blusmiddelen en het organiseren van eerste hulpverlening. </text:p>
              <text:p text:style-name="al"/>
              <text:p text:style-name="al">
              <text:span text:style-name="nadrukvet">Melding brandveiligheid (in een gebouw)</text:span>
            </text:p>
              <text:p text:style-name="al">In sommige situaties is een tijdelijke gebruiksmelding vereist volgens het Besluit bouwwerken leefomgeving (Bbl). Dit geldt wanneer het gebruik van een gebouw tijdens een evenement afwijkt van de reguliere situatie.</text:p>
              <text:p text:style-name="al"/>
              <text:p text:style-name="al">Een tijdelijke gebruiksmelding waarborgt de veiligheid van personen bij een afwijkend gebruik van een gebouw. Dit kan nodig zijn als:</text:p>
              <text:p text:style-name="al"/>
              <text:list text:style-name="id1-3-2-2-13-2-19">
                <text:list-item text:style-override="id1-3-2-2-13-2-19-1">
                  <text:number>•</text:number>
                  <text:p text:style-name="al">Het gebouw tijdelijk door meer personen wordt gebruikt dan normaal.</text:p>
                </text:list-item>
                <text:list-item text:style-override="id1-3-2-2-13-2-19-2">
                  <text:number>•</text:number>
                  <text:p text:style-name="al">De gebruiksfunctie van een ruimte verandert tijdelijk, bijvoorbeeld wanneer een loods als evenementenlocatie wordt gebruikt.</text:p>
                </text:list-item>
                <text:list-item text:style-override="id1-3-2-2-13-2-19-3">
                  <text:number>•</text:number>
                  <text:p text:style-name="al">Er tijdelijke voorzieningen of wijzigingen zijn, zoals brandveiligheidsmaatregelen, vluchtroutes of inrichtingseisen.</text:p>
                </text:list-item>
              </text:list>
              <text:p text:style-name="al">
              <text:span text:style-name="nadrukvet">Kampeerontheffing</text:span>
            </text:p>
              <text:p text:style-name="al">Bij sommige evenementen kan worden overnacht door bezoekers (dus niet voor eigen gebruik). Als dit gebeurt op een locatie buiten een regulier kampeerterrein, dan is er een aparte ontheffing nodig.</text:p>
              <text:p text:style-name="al"/>
              <text:p text:style-name="al">
              <text:span text:style-name="nadrukvet">Natuurbescherming</text:span>
            </text:p>
              <text:p text:style-name="al">De provincie is het bevoegde gezag als het gaat om natuurbescherming en bepaalt wat wel en niet is toegestaan in de natuur. De natuurbeschermingswetgeving beschermt specifieke dier- en plantensoorten die in de openbare ruimte voorkomen. Handelingen die schadelijk kunnen zijn voor deze soorten zijn verboden. Zo mogen bepaalde planten niet worden geplukt en mogen beschermde dieren, evenals hun eieren, nesten en holen, niet worden verstoord. Wanneer een evenement in de buitenlucht wordt georganiseerd, kan de organisatie dus te maken krijgen met regels uit de Omgevingswet. Deze regels zijn erop gericht negatieve effecten op vogels, beschermde dieren en planten te voorkomen. Twijfel je of jouw evenement invloed kan hebben op de natuur, neem dan contact op met de provincie Overijssel. Zij kunnen ook vragen beantwoorden over een eventuele AERIUS-berekening.</text:p>
              <text:p text:style-name="al"/>
              <text:p text:style-name="al">De provincie ziet toe op de naleving van deze wetgeving. Bij een aanvraag voor een evenementenvergunning kan van de organisator worden gevraagd de risico’s voor flora en fauna in kaart te brengen, eventueel met behulp van een ecologisch deskundige. Wordt vastgesteld dat er beschermde soorten aanwezig zijn op of rond de evenementenlocatie, dan moet de organisator preventieve maatregelen nemen om schade te voorkomen.</text:p>
              <text:p text:style-name="al"/>
              <text:p text:style-name="al">
              <text:span text:style-name="nadrukvet">Omgevingsvergunning voor evenementen </text:span>
            </text:p>
              <text:p text:style-name="al">Sommige evenementen vinden plaats op locaties die niet als evenemententerrein zijn bestemd. In sommige gevallen kan een Buitenplanse Omgevingsplanactiviteit (BOPA) nodig zijn. De gemeente beoordeelt in welke gevallen dit aan de orde is.</text:p>
              <text:p text:style-name="al"/>
            </text:section>
          </text:section>
          <text:section text:name="paragraaf_id1-3-2-2-14" text:style-name="paragraaf">
            <text:p text:style-name="paragraaf_kop"><text:span text:style-name="label"/> <text:span text:style-name="nr">14.</text:span> Inwerkingtreding en citeertitel</text:p>
            <text:section text:name="structuurtekst_id1-3-2-2-14-2" text:style-name="structuurtekst">
              <text:p text:style-name="al">Deze beleidsregel wordt aangehaald als “Beleidsregel evenementen gemeente Ommen 2026” en treedt in werking op de dag na de bekendmaking. </text:p>
            </text:section>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Informatie draaiboek/plattegrond</text:p>
          <text:p text:style-name="al"/>
          <text:list text:style-name="id1-3-2-4-3">
            <text:list-item text:style-override="id1-3-2-4-3-1">
              <text:number>1.</text:number>
              <text:p text:style-name="al">
              <text:span text:style-name="nadrukvet">Invulling draaiboek</text:span>
            </text:p>
            </text:list-item>
          </text:list>
          <text:p text:style-name="al">Een draaiboek inclusief veiligheidsplan, waarin, passend bij de aard van het evenement, de volgende onderwerpen zijn opgenomen: </text:p>
          <text:list text:style-name="id1-3-2-4-5">
            <text:list-item text:style-override="id1-3-2-4-5-1">
              <text:number>○</text:number>
              <text:p text:style-name="al">Informatie over het organisatieprofiel: ervaring organisatie, contactgegevens.</text:p>
            </text:list-item>
            <text:list-item text:style-override="id1-3-2-4-5-2">
              <text:number>○</text:number>
              <text:p text:style-name="al"> Informatie over het locatieprofiel: locatie en omgeving.</text:p>
            </text:list-item>
            <text:list-item text:style-override="id1-3-2-4-5-3">
              <text:number>○</text:number>
              <text:p text:style-name="al">Informatie over het publieksprofiel: doelgroep.</text:p>
            </text:list-item>
            <text:list-item text:style-override="id1-3-2-4-5-4">
              <text:number>○</text:number>
              <text:p text:style-name="al">Informatie over milieu/duurzaamheid: bijv. plaatsen afvalbakken, stroomvoorziening etc.</text:p>
            </text:list-item>
            <text:list-item text:style-override="id1-3-2-4-5-5">
              <text:number>○</text:number>
              <text:p text:style-name="al">Informatie over de bereikbaarheid/mobiliteit: parkeren, wegafsluitingen etc.</text:p>
            </text:list-item>
            <text:list-item text:style-override="id1-3-2-4-5-6">
              <text:number>○</text:number>
              <text:p text:style-name="al">Informatie over de wijze van communicatie tijdens en voorafgaand aan het evenement.</text:p>
            </text:list-item>
            <text:list-item text:style-override="id1-3-2-4-5-7">
              <text:number>○</text:number>
              <text:p text:style-name="al">Informatie over het geluid.</text:p>
            </text:list-item>
            <text:list-item text:style-override="id1-3-2-4-5-8">
              <text:number>○</text:number>
              <text:p text:style-name="al">Informatie over de gezondheid: inzet van zorgverleners en plaatsing van sanitair.</text:p>
            </text:list-item>
            <text:list-item text:style-override="id1-3-2-4-5-9">
              <text:number>○</text:number>
              <text:p text:style-name="al">Informatie over de openbare orde en veiligheid: inzet beveiliging, te treffen maatregelen en beschrijving scenario’s.</text:p>
            </text:list-item>
          </text:list>
          <text:list text:style-name="id1-3-2-4-6">
            <text:list-item text:style-override="id1-3-2-4-6-1">
              <text:number>2.</text:number>
              <text:p text:style-name="al">
              <text:span text:style-name="nadrukvet">Invulling plattegrond</text:span>
            </text:p>
              <text:p text:style-name="al"/>
            </text:list-item>
            <text:list-item text:style-override="id1-3-2-4-6-2">
              <text:number>1.</text:number>
              <text:p text:style-name="al">
              <text:span text:style-name="nadrukvet">Terreingrenzen en publiek</text:span>
            </text:p>
              <text:list text:style-name="id1-3-2-4-6-2-3">
                <text:list-item text:style-override="id1-3-2-4-6-2-3-1">
                  <text:number>○</text:number>
                  <text:p text:style-name="al">Grens van het evenemententerrein.</text:p>
                </text:list-item>
                <text:list-item text:style-override="id1-3-2-4-6-2-3-2">
                  <text:number>○</text:number>
                  <text:p text:style-name="al">Begrenzing van het publieksgedeelte.</text:p>
                </text:list-item>
              </text:list>
            </text:list-item>
            <text:list-item text:style-override="id1-3-2-4-6-3">
              <text:number>2.</text:number>
              <text:p text:style-name="al">
              <text:span text:style-name="nadrukvet">Geluid en podium</text:span>
            </text:p>
              <text:list text:style-name="id1-3-2-4-6-3-3">
                <text:list-item text:style-override="id1-3-2-4-6-3-3-1">
                  <text:number>○</text:number>
                  <text:p text:style-name="al"> Positie van het podium.</text:p>
                </text:list-item>
                <text:list-item text:style-override="id1-3-2-4-6-3-3-2">
                  <text:number>○</text:number>
                  <text:p text:style-name="al">Speelrichting van het podium i.v.m. geluidsoverlast.</text:p>
                </text:list-item>
              </text:list>
            </text:list-item>
            <text:list-item text:style-override="id1-3-2-4-6-4">
              <text:number>3.</text:number>
              <text:p text:style-name="al">
              <text:span text:style-name="nadrukvet">Omgeving en brandveiligheid</text:span>
            </text:p>
              <text:list text:style-name="id1-3-2-4-6-4-3">
                <text:list-item text:style-override="id1-3-2-4-6-4-3-1">
                  <text:number>○</text:number>
                  <text:p text:style-name="al">Grens van aanliggende bebouwing.</text:p>
                </text:list-item>
                <text:list-item text:style-override="id1-3-2-4-6-4-3-2">
                  <text:number>○</text:number>
                  <text:p text:style-name="al">Locatie van bak- en braadkramen (let op afstand tot brandgevaarlijke objecten).</text:p>
                </text:list-item>
                <text:list-item text:style-override="id1-3-2-4-6-4-3-3">
                  <text:number>○</text:number>
                  <text:p text:style-name="al">Locatie van gasflessen en/of andere brandbare stoffen.</text:p>
                </text:list-item>
              </text:list>
            </text:list-item>
            <text:list-item text:style-override="id1-3-2-4-6-5">
              <text:number>4.</text:number>
              <text:p text:style-name="al">
              <text:span text:style-name="nadrukvet">Hulpdiensten en noodvoorzieningen</text:span>
            </text:p>
              <text:list text:style-name="id1-3-2-4-6-5-3">
                <text:list-item text:style-override="id1-3-2-4-6-5-3-1">
                  <text:number>○</text:number>
                  <text:p text:style-name="al"> Calamiteitenroutes.</text:p>
                </text:list-item>
                <text:list-item text:style-override="id1-3-2-4-6-5-3-2">
                  <text:number>○</text:number>
                  <text:p text:style-name="al"> EHBO-posten.</text:p>
                </text:list-item>
                <text:list-item text:style-override="id1-3-2-4-6-5-3-3">
                  <text:number>○</text:number>
                  <text:p text:style-name="al">Ingangen en uitgangen.</text:p>
                </text:list-item>
                <text:list-item text:style-override="id1-3-2-4-6-5-3-4">
                  <text:number>○</text:number>
                  <text:p text:style-name="al"> Nooduitgangen.</text:p>
                </text:list-item>
              </text:list>
            </text:list-item>
            <text:list-item text:style-override="id1-3-2-4-6-6">
              <text:number>5.</text:number>
              <text:p text:style-name="al">
              <text:span text:style-name="nadrukvet">Grote bouwsels en objecten (groter dan 25 m²)</text:span>
            </text:p>
            </text:list-item>
          </text:list>
          <text:p text:style-name="al">Per object dienen de volgende aanvullende gegevens te worden aangeleverd:</text:p>
          <text:list text:style-name="id1-3-2-4-8">
            <text:list-item text:style-override="id1-3-2-4-8-1">
              <text:number>○</text:number>
              <text:p text:style-name="al">Plattegrond, vooraanzicht en zijaanzicht op schaal 1:100.</text:p>
            </text:list-item>
            <text:list-item text:style-override="id1-3-2-4-8-2">
              <text:number>○</text:number>
              <text:p text:style-name="al"> Aanduiding van nooduitgangen en vluchtroutes op schaal 1:100.</text:p>
            </text:list-item>
            <text:list-item text:style-override="id1-3-2-4-8-3">
              <text:number>○</text:number>
              <text:p text:style-name="al"> Detailtekeningen van aansluitingen en stabiliteitsverbanden op schaal 1:10.</text:p>
            </text:list-item>
          </text:list>
          <text:p text:style-name="al">Indien het bouwsel een verblijfsruimte bevat voor meer dan 150 personen tegelijk:</text:p>
          <text:list text:style-name="id1-3-2-4-10">
            <text:list-item text:style-override="id1-3-2-4-10-1">
              <text:number>○</text:number>
              <text:p text:style-name="al">Hoogste gelijktijdige bezetting van die verblijfsruimte.</text:p>
            </text:list-item>
            <text:list-item text:style-override="id1-3-2-4-10-2">
              <text:number>○</text:number>
              <text:p text:style-name="al"> Per verblijfsruimte op de plattegrond:</text:p>
              <text:list text:style-name="id1-3-2-4-10-2-3">
                <text:list-item text:style-override="id1-3-2-4-10-2-3-1">
                  <text:number>■</text:number>
                  <text:p text:style-name="al"> Beschikbare vloeroppervlakte voor personen.</text:p>
                </text:list-item>
                <text:list-item text:style-override="id1-3-2-4-10-2-3-2">
                  <text:number>■</text:number>
                  <text:p text:style-name="al"> Gebruiksbestemming van de ruimte.</text:p>
                </text:list-item>
                <text:list-item text:style-override="id1-3-2-4-10-2-3-3">
                  <text:number>■</text:number>
                  <text:p text:style-name="al">Opstelling van inventaris en inrichtingselementen conform artikel 5.5 van het Besluit Gebouwen en Bouwwerken voor Openbare Plaatsen (BGBOP), waaronder:</text:p>
                  <text:list text:style-name="id1-3-2-4-10-2-3-3-3">
                    <text:list-item text:style-override="id1-3-2-4-10-2-3-3-3-1">
                      <text:number>1.</text:number>
                      <text:p text:style-name="al">Brand- en rookwerende scheidingsconstructies.</text:p>
                    </text:list-item>
                    <text:list-item text:style-override="id1-3-2-4-10-2-3-3-3-2">
                      <text:number>2.</text:number>
                      <text:p text:style-name="al">Vluchtroutes.</text:p>
                    </text:list-item>
                    <text:list-item text:style-override="id1-3-2-4-10-2-3-3-3-3">
                      <text:number>3.</text:number>
                      <text:p text:style-name="al">Draairichting van doorgangen conform artikel 4.16 BGBOP.</text:p>
                    </text:list-item>
                    <text:list-item text:style-override="id1-3-2-4-10-2-3-3-3-4">
                      <text:number>4.</text:number>
                      <text:p text:style-name="al">Nooduitgangen en vluchtroutes met breedte-aanduiding.</text:p>
                    </text:list-item>
                    <text:list-item text:style-override="id1-3-2-4-10-2-3-3-3-5">
                      <text:number>5.</text:number>
                      <text:p text:style-name="al">Vluchtrouteaanduidingen conform artikel 4.15 BGBOP.</text:p>
                    </text:list-item>
                    <text:list-item text:style-override="id1-3-2-4-10-2-3-3-3-6">
                      <text:number>6.</text:number>
                      <text:p text:style-name="al">Noodverlichting conform artikel 4.3 BGBOP.</text:p>
                    </text:list-item>
                    <text:list-item text:style-override="id1-3-2-4-10-2-3-3-3-7">
                      <text:number>7.</text:number>
                      <text:p text:style-name="al">Brandblusvoorzieningen conform artikel 4.20 BGBOP.</text:p>
                    </text:list-item>
                    <text:list-item text:style-override="id1-3-2-4-10-2-3-3-3-8">
                      <text:number>8.</text:number>
                      <text:p text:style-name="al">Brandweeringang conform artikel 4.24 BGBOP.</text:p>
                    </text:list-item>
                  </text:list>
                </text:list-item>
              </text:list>
            </text:list-item>
          </text:list>
        </text:section>
        <text:section text:name="bijlage_id1-3-2-5" text:style-name="bijlage">
          <text:p text:style-name="bijlage_top"/>
          <text:p text:style-name="hoofdstuk_kop"><text:span text:style-name="label">Bijlage</text:span> <text:span text:style-name="nr">2:</text:span> Geluidsnotitie</text:p>
          <text:p text:style-name="al"/>
          <text:p text:style-name="al">
          <text:span text:style-name="nadrukvet">De gemeente Ommen wil muziekevenementen mogelijk maken, maar hecht daarbij veel waarde aan de bescherming van inwoners en de leefomgeving. In deze notitie wordt uiteengezet hoe de gemeente omgaat met basisgeluidsnormen, onder welke voorwaarden van de basisnorm kan worden afgeweken, hoe de best beschikbare technieken (BBT) worden toegepast om onnodige geluidshinder tegen te gaan en welke voorschriften gelden voor het meten van geluidsniveaus.</text:span>
        </text:p>
          <text:p text:style-name="al"/>
          <text:p text:style-name="al">
          <text:span text:style-name="nadrukvet">Inleiding</text:span>
        </text:p>
          <text:p text:style-name="al">In de evenementenvergunning worden geluidsnormen vastgelegd die worden gemeten bij de dichtstbijzijnde, maatgevende, geluidsgevoelige gevel, meestal een woning. Daarmee wordt beoogd de omgeving te beschermen tegen overlast. Deze normen hebben geen betrekking op het geluidsniveau op het evenemententerrein zelf; de bescherming van bezoekers is de verantwoordelijkheid van de organisator.</text:p>
          <text:p text:style-name="al"/>
          <text:p text:style-name="al">Bij het lezen van deze geluidsnotitie is het belangrijk niet alleen te letten op het geluid (“de decibellen”), maar ook op aspecten als communicatie, eindtijden en de manier waarop dit alles wordt geaccepteerd door de omgeving.</text:p>
          <text:p text:style-name="al"/>
          <text:p text:style-name="al">
          <text:span text:style-name="nadrukvet">Basis normstellingen</text:span>
        </text:p>
          <text:p text:style-name="al"/>
          <text:p text:style-name="al">
          <text:span text:style-name="nadrukondlijn">Normstelling algemeen dichtsbijzijnde gevel, of op maximaal 50 meter van het evenemententerrein</text:span>
        </text:p>
          <text:p text:style-name="al">Een norm van <text:span text:style-name="nadrukvet">90 dB(C)</text:span> voor geluid bij evenementen in de openbare ruimte met een aanmerkelijke geluidsproductie van maximaal <text:span text:style-name="nadrukvet">75 dB(A),</text:span> gemeten op de dichtstbijzijnde gevel, of op maximaal 50 meter van de geluidsboxen.</text:p>
          <text:p text:style-name="al"/>
          <text:p text:style-name="al">
          <text:span text:style-name="nadrukondlijn">Normstelling geluidsniveau binnenstedelijk gebied en in dorpen</text:span>
        </text:p>
          <text:p text:style-name="al">Vanwege de ligging van geluidsgevoelige objecten dicht bij de podia is de norm van 75 dB(A) soms niet toereikend om het evenement doorgang te laten vinden. Daarom kan in deze gebieden een extra ruimte van maximaal 10 dB worden toegestaan. Deze verruiming van 10 dB vinden wij toelaatbaar omdat de evenementen beperkt zijn in tijd (een voorwaarde is bijvoorbeeld dat deze evenementen niet voortduren in de nachtperiode) en een belangrijke publiekstrekkende functie hebben voor de gemeente Ommen. De maatschappelijke aanvaardbaarheid is doorgaans groot voor dit soort evenementen. </text:p>
          <text:p text:style-name="al"/>
          <text:p text:style-name="al">
          <text:span text:style-name="nadrukondlijn">Normstelling evenemententerrein</text:span>
        </text:p>
          <text:p text:style-name="al">Het geluidsniveau ter plaatse van het publiek wordt zo laag als redelijkerwijs mogelijk gehouden en bedraagt nooit meer dan 103 dB(A) en 110 dB(C) ter plaatse van het publieksvak. Daarnaast dient er gehoorbescherming beschikbaar gesteld te worden aan de bezoekers. Het is aan de organisator van het evenement om hier op toe te zien.</text:p>
          <text:p text:style-name="al"/>
          <text:p text:style-name="al">
          <text:span text:style-name="nadrukvet">Afwijken van de basisgeluidsnorm</text:span>
        </text:p>
          <text:p text:style-name="al">Afwijken van de basisgeluidsnorm is mogelijk, zowel naar beneden als naar boven, als blijkt dat dit op de betreffende locatie kan of gewenst is. Hierbij dient wel rekening gehouden te worden met alle andere maatregelen en tijden. Ook de geluidswering van de gevels van geluidgevoelige gebouwen speelt hierbij dan een belangrijke rol. Het geluidsniveau in de woning mag bij voorkeur niet boven de 50 dB(A) en 65 dB(C) uitkomen.</text:p>
          <text:p text:style-name="al"/>
          <text:p text:style-name="al">
          <text:span text:style-name="nadrukvet">15 dB-regel</text:span>
        </text:p>
          <text:p text:style-name="al">Bij het geluidsbeleid voor evenementen hanteren we zowel dB(A) als dB(C) metingen. De dB(A) waarde geeft weer hoe het menselijk oor geluid waarneemt en is geschikt voor de beoordeling van algemene hinder. De dB(C) waarde meet het volledige frequentiespectrum, inclusief de lage bastonen. Omdat muziek met veel lage frequenties meer trillingen en geluidsoverdracht kan veroorzaken dan de dB(A) waarde laat zien, is een maximale afwijking van 15 dB toegestaan. </text:p>
          <text:p text:style-name="al"/>
          <text:p text:style-name="al">
          <text:span text:style-name="nadrukvet">Best Beschikbare techniek (BBT)</text:span>
        </text:p>
          <text:p text:style-name="al">De Best Beschikbare Techniek is een begrip uit het milieurecht. Het betekent dat er altijd gebruikgemaakt moet worden van de meest effectieve en technisch haalbare maatregelen om negatieve effecten op de omgeving te beperken, zonder dat dit economisch of praktisch onredelijk is. Het gaat niet om één vaste oplossing, maar om de stand van de techniek die op dat moment het best werkt. Dit kan bijvoorbeeld betekenen: gebruik maken van moderne geluidsinstallaties die beter gericht zijn, geluidsbegrenzers, of slimme plaatsing van podia en speakers.</text:p>
          <text:p text:style-name="al"/>
          <text:p text:style-name="al">BBT schrijft dus geen specifieke apparaten of methoden voor, maar stelt een doel (zo min mogelijk overlast), waarbij organisatoren zelf invulling mogen geven met de nieuwste technieken en ideeën. Van alle maatregelen moet wel vooraf het beoogde en te verwachten effect worden doorgerekend en voorgelegd aan de gemeente. Maatregelen kunnen via de gemeente altijd voorgelegd worden aan de omgevingsdienst IJsselland. Dit ter advisering richting een organisatie of ter advisering voor de gemeente. </text:p>
          <text:p text:style-name="al"/>
          <text:p text:style-name="al">De techniek is constant in ontwikkeling. Hieronder staan enkele voorbeelden van effectieve geluidhinder beperkende maatregelen.</text:p>
          <text:p text:style-name="al"/>
          <text:list text:style-name="id1-3-2-5-34">
            <text:list-item text:style-override="id1-3-2-5-34-1">
              <text:number>1.</text:number>
              <text:p text:style-name="al">Om het geluid daar te laten komen waar het is gewenst, moeten luidsprekers worden gebruikt die aan de voorkant het geluid produceren en naar de achterkant bijna niets.</text:p>
            </text:list-item>
            <text:list-item text:style-override="id1-3-2-5-34-2">
              <text:number>2.</text:number>
              <text:p text:style-name="al">Geluid onder 40 Hz is niet toegestaan. Deze lage frequenties veroorzaken een specifieke hinder. De dreunende bassen worden vooral op grote afstand als zeer hinderlijk ervaren. Door deze bastonen weg te filteren neemt de hinder af.</text:p>
            </text:list-item>
            <text:list-item text:style-override="id1-3-2-5-34-3">
              <text:number>3.</text:number>
              <text:p text:style-name="al">Kies voor het inrichten van een evenemententerrein een voor de omgeving akoestisch gunstige inrichting. Met andere woorden: stel een podium en de luidsprekers zodanig op dat de omwonenden het minste geluid ontvangen.</text:p>
            </text:list-item>
            <text:list-item text:style-override="id1-3-2-5-34-4">
              <text:number>4.</text:number>
              <text:p text:style-name="al">Podia en speakers worden in de meest optimale richting opgesteld (met de rugzijde naar geluidgevoelige objecten zoals woningen);</text:p>
            </text:list-item>
            <text:list-item text:style-override="id1-3-2-5-34-5">
              <text:number>5.</text:number>
              <text:p text:style-name="al">Gevlogen speakers moeten zo laag mogelijk worden opgehangen.</text:p>
            </text:list-item>
          </text:list>
          <text:p text:style-name="al">
          <text:span text:style-name="nadrukvet">Duidelijk meetvoorschrift</text:span>
        </text:p>
          <text:p text:style-name="al">Voor de uitvoering van akoestisch onderzoek is voor het meten en berekenen van geluid het e.e.a. vastgelegd in bijlage IVh van de Omgevingsregeling (voorheen handleiding HMRI). Voor een groot deel kan voor het geluid van evenementen deze handleiding gevolgd worden.</text:p>
          <text:p text:style-name="al"/>
          <text:p text:style-name="al">Bijlage IVh van de omgevingsregeling is van toepassing met de volgende aanpassing:</text:p>
          <text:p text:style-name="al"/>
          <text:list text:style-name="id1-3-2-5-40">
            <text:list-item text:style-override="id1-3-2-5-40-1">
              <text:number>1.</text:number>
              <text:p text:style-name="al">Er wordt geen muziekgeluidcorrectie, -bedrijfsduurcorrectie en/of meteocorrectie toegepast;</text:p>
            </text:list-item>
            <text:list-item text:style-override="id1-3-2-5-40-2">
              <text:number>2.</text:number>
              <text:p text:style-name="al">De meet- en beoordelingstijd bestaat uit aaneengeschakelde perioden van 3 minuten, dit is een continu proces;</text:p>
            </text:list-item>
            <text:list-item text:style-override="id1-3-2-5-40-3">
              <text:number>3.</text:number>
              <text:p text:style-name="al">Er wordt altijd gemeten en gerekend met meewind;</text:p>
            </text:list-item>
            <text:list-item text:style-override="id1-3-2-5-40-4">
              <text:number>4.</text:number>
              <text:p text:style-name="al">De gestelde geluidsnormen worden op zeer korte afstand (ca. 2 meter) voor de gevel van de woning genormeerd. Hiervoor wordt geen correctie voor de gevelreflectie toegepast.</text:p>
            </text:list-item>
          </text:list>
          <text:p text:style-name="al">
          <text:span text:style-name="nadrukondlijn">Werkwijze bij geluidsmetingen door de Omgevingsdienst</text:span>
        </text:p>
          <text:p text:style-name="al">Wanneer de Omgevingsdienst geluidsmetingen uitvoert, worden deze op zodanige wijze verricht dat de organisatie de meetwaarden kan uitlezen. Op deze manier kan de organisatie, zodra de geluidsniveaus de grenswaarden benaderen of overschrijden, direct bijstur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5-2-8-1-1" style:parent-style-name="Standard">
      <style:paragraph-properties style:line-spacing="0mm" style:text-autospace="none" ofo:line-height="0.001cm"/>
    </style:style>
    <style:style style:family="graphic" style:name="illustratie_id1-3-2-2-5-2-8-1-1" style:parent-style-name="Standard">
      <style:graphic-properties style:horizontal-pos="left" style:horizontal-rel="paragraph" style:vertical-pos="top" style:vertical-rel="paragraph" style:wrap="none" ofo:margin-right="3mm"/>
    </style:style>
    <style:style style:family="paragraph" style:name="illustratie_id1-3-2-2-9-2-9-1-1" style:parent-style-name="Standard">
      <style:paragraph-properties style:line-spacing="0mm" style:text-autospace="none" ofo:line-height="0.001cm"/>
    </style:style>
    <style:style style:family="graphic" style:name="illustratie_id1-3-2-2-9-2-9-1-1" style:parent-style-name="Standard">
      <style:graphic-properties style:horizontal-pos="left" style:horizontal-rel="paragraph" style:vertical-pos="top" style:vertical-rel="paragraph" style:wrap="none" ofo:margin-right="3mm"/>
    </style:style>
    <style:style style:family="paragraph" style:name="illustratie_id1-3-2-2-9-2-16-1-1" style:parent-style-name="Standard">
      <style:paragraph-properties style:line-spacing="0mm" style:text-autospace="none" ofo:line-height="0.001cm"/>
    </style:style>
    <style:style style:family="graphic" style:name="illustratie_id1-3-2-2-9-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239518</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518</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518</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Ommen</meta:user-defined>
    <meta:user-defined meta:name="OVERHEID.Informatietype/DC.type">officiële publicatie</meta:user-defined>
    <meta:user-defined meta:name="OVERHEIDop.Rubriek/DC.type">beleidsregel</meta:user-defined>
    <meta:user-defined meta:name="OVERHEID.Gemeente/DCTERMS.publisher">Ommen</meta:user-defined>
    <meta:user-defined meta:name="OVERHEID.Gemeente/OVERHEID.authority">Ommen</meta:user-defined>
    <meta:user-defined meta:name="OVERHEID.TaxonomieBeleidsagendaDecentraal/OVERHEID.category">Bestuur | Organisatie en beleid</meta:user-defined>
    <meta:user-defined meta:name="DC.source">artikel 4:81 van de Algemene wet bestuursrecht]|[1.0:c:BWBR0005537&amp;artikel=4%3A81&amp;g=2026-01-01</meta:user-defined>
    <meta:user-defined meta:name="DCTERMS.alternative">Beleidsregel evenementen gemeente Ommen 2026</meta:user-defined>
    <dc:language>nl</dc:language>
    <meta:user-defined meta:name="OVERHEIDop.locatietype/OVERHEIDop.gebiedsmarkering">Gemeente</meta:user-defined>
    <meta:user-defined meta:name="DC.title">Beleidsregel evenementen gemeente Ommen</meta:user-defined>
    <meta:user-defined meta:name="DCTERMS.W3CDTF/DCTERMS.available">2026-05-21</meta:user-defined>
    <meta:user-defined meta:name="DCTERMS.W3CDTF/OVERHEIDop.jaargang">2026</meta:user-defined>
    <meta:user-defined meta:name="OVERHEIDop.publicationIssue">239518</meta:user-defined>
    <meta:user-defined meta:name="OVERHEIDop.betreftRegeling">CVDR761937_1</meta:user-defined>
    <meta:user-defined meta:name="xs:date/OVERHEIDop.startdatum">2026-05-22</meta:user-defined>
    <meta:user-defined meta:name="OVERHEIDop.GmbID/DC.identifier">gmb-2026-239518</meta:user-defined>
    <meta:user-defined meta:name="OVERHEIDop.versieInformatie"/>
  </office:meta>
</office:document-meta>
</file>