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8-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8-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5-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5-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5-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3-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rganisatiestatuut van de gemeente Noordwijk 2026</text:p>
      <text:section text:name="regeling_id1-3-2" text:style-name="regeling">
        <text:section text:name="aanhef_id1-3-2-1" text:style-name="aanhef">
          <text:section text:name="preambule_id1-3-2-1-1" text:style-name="preambule">
            <text:p text:style-name="al">Het college van burgemeester en wethouders van de gemeente Noordwijk,</text:p>
            <text:p text:style-name="al"/>
            <text:p text:style-name="al">Gelet op de artikelen 103, tweede lid en 160, eerste lid, onder c en d van de Gemeentewet;</text:p>
            <text:p text:style-name="al"/>
            <text:p text:style-name="al">Besluit vast te stellen:</text:p>
            <text:p text:style-name="al"/>
            <text:p text:style-name="al">
            <text:span text:style-name="nadrukvet">Het “Organisatiestatuut van de gemeente Noordwijk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 </text:p>
              <text:p text:style-name="al">In dit besluit wordt verstaan onder:</text:p>
              <text:list text:style-name="id1-3-2-2-1-2-3">
                <text:list-item text:style-override="id1-3-2-2-1-2-3-1">
                  <text:number>a.</text:number>
                  <text:p text:style-name="al">Cluster: een organisatie-eenheid, die als geheel een eigen verantwoordingsplicht aan de directie heeft. Een cluster kan bestaan uit meerdere teams;</text:p>
                </text:list-item>
                <text:list-item text:style-override="id1-3-2-2-1-2-3-2">
                  <text:number>b.</text:number>
                  <text:p text:style-name="al">Clustermanager: geeft leiding aan het cluster;</text:p>
                </text:list-item>
                <text:list-item text:style-override="id1-3-2-2-1-2-3-3">
                  <text:number>c.</text:number>
                  <text:p text:style-name="al">College: het college van burgemeester en wethouders, ook wel bestuur genoemd;</text:p>
                </text:list-item>
                <text:list-item text:style-override="id1-3-2-2-1-2-3-4">
                  <text:number>d.</text:number>
                  <text:p text:style-name="al">Coördinator: stuurt inhoudelijk een team binnen het cluster aan en faciliteert de medewerker. Heeft leidinggevende bevoegdheden zonder rechtspositionele gevolgen. Het gehele team, inclusief de coördinator, valt onder de hiërarchische verantwoordelijkheid van de clustermanager; </text:p>
                </text:list-item>
                <text:list-item text:style-override="id1-3-2-2-1-2-3-5">
                  <text:number>e.</text:number>
                  <text:p text:style-name="al">Directie: de eindverantwoordelijke leiding van de ambtelijke organisatie, bestaande uit de Gemeentesecretaris/algemeen directeur (hierna: gemeentesecretaris) en de directeur;</text:p>
                </text:list-item>
                <text:list-item text:style-override="id1-3-2-2-1-2-3-6">
                  <text:number>f.</text:number>
                  <text:p text:style-name="al">Directieoverleg: overleg tussen de gemeentesecretaris/algemeen directeur, de directeur, waarin zij kunnen worden bijgestaan door de concerncontroller, strategisch adviseurs en de directiesecretaris;</text:p>
                </text:list-item>
                <text:list-item text:style-override="id1-3-2-2-1-2-3-7">
                  <text:number>g.</text:number>
                  <text:p text:style-name="al">Griffie: het orgaan dat ambtelijke ondersteuning biedt aan de gemeenteraad en de door de raad ingestelde raadscommissies;</text:p>
                </text:list-item>
                <text:list-item text:style-override="id1-3-2-2-1-2-3-8">
                  <text:number>h.</text:number>
                  <text:p text:style-name="al">Integraal management: een managementconcept dat is gebaseerd op het uitgangspunt dat de verschillende teams samenwerken om alle benodigde expertise te benutten om op een effectieve en efficiënte manier te kunnen bijdragen aan de taken en opgaven van de ambtelijke organisatie. Hierbij zijn de managers, binnen vastgestelde kaders, verantwoordelijk voor het realiseren van de door het bestuur en de directie gestelde doelen met de ter beschikking gestelde mensen en middelen; </text:p>
                </text:list-item>
                <text:list-item text:style-override="id1-3-2-2-1-2-3-9">
                  <text:number>i.</text:number>
                  <text:p text:style-name="al">Manager: leidinggevende van een team, die medeverantwoordelijk is voor de uitvoering van beleid, organisatieontwikkeling, de P&amp;C-cyclus en teamontwikkeling. De gemeente Noordwijk kent de gemeentesecretaris, directeur, concerncontroller, clustermanagers, teammanagers en griffier als leidinggevenden;</text:p>
                </text:list-item>
                <text:list-item text:style-override="id1-3-2-2-1-2-3-10">
                  <text:number>j.</text:number>
                  <text:p text:style-name="al">Managementteamoverleg: overleg tussen de clustermanagers, de concerncontroller en de directie;</text:p>
                </text:list-item>
                <text:list-item text:style-override="id1-3-2-2-1-2-3-11">
                  <text:number>k.</text:number>
                  <text:p text:style-name="al">Middelen: personeel, informatisering, juridische zaken, organisatie, financiën, automatisering, communicatie en huisvesting (PIJOFACH);</text:p>
                </text:list-item>
                <text:list-item text:style-override="id1-3-2-2-1-2-3-12">
                  <text:number>l.</text:number>
                  <text:p text:style-name="al">Netwerkorganisatiemodel: een organisatie waarbij gewerkt wordt vanuit functionele eenheden om wendbaarheid en integraliteit te bevorderen, om zich zo steeds te kunnen aanpassen aan de opgaven en vragen waarvoor ze gesteld staat. Waarin samengewerkt wordt in teams, tussen teams en met bestuur en de samenleving.</text:p>
                </text:list-item>
                <text:list-item text:style-override="id1-3-2-2-1-2-3-13">
                  <text:number>m.</text:number>
                  <text:p text:style-name="al">Organisatie: de totale ambtelijke organisatie die ten dienste staat van het gemeentebestuur, met uitzondering van de griffie;</text:p>
                </text:list-item>
                <text:list-item text:style-override="id1-3-2-2-1-2-3-14">
                  <text:number>n.</text:number>
                  <text:p text:style-name="al">Opgave: een (maatschappelijke) opgave en geaccordeerd door de directie, ontstaan door een complex maatschappelijk vraagstuk;</text:p>
                </text:list-item>
                <text:list-item text:style-override="id1-3-2-2-1-2-3-15">
                  <text:number>o.</text:number>
                  <text:p text:style-name="al">Planning en control: het plannen van het uit te voeren gemeentelijk beleid in de vorm van maatschappelijke effecten, doelen, prestaties en de daarvoor beschikbare middelen, ook wel planning genoemd. Daaruit volgt de (voortgangs)rapportage(s) en de benodigde bijsturing, en uiteindelijk de sturing op de beheersing van en de verantwoording over de middeleninzet in relatie tot de te behalen dan wel de behaalde resultaten, ook wel control genoemd;</text:p>
                </text:list-item>
                <text:list-item text:style-override="id1-3-2-2-1-2-3-16">
                  <text:number>p.</text:number>
                  <text:p text:style-name="al">Project: tijdelijke opdracht met duidelijk begin- en eindpunt, gericht op de realisatie van een specifiek, meetbaar, acceptabel, realistisch en tijdgebonden omschreven resultaat, met beschikbaarstelling van de daarvoor benodigde middelen;</text:p>
                </text:list-item>
                <text:list-item text:style-override="id1-3-2-2-1-2-3-17">
                  <text:number>q.</text:number>
                  <text:p text:style-name="al">Programma (niet zijnde in het kader van de programmabegroting): thematische beleidsopdracht op meerdere, onderling samenhangende beleidsterreinen, waarbij de onderlinge coördinatie en afstemming van doorslaggevend belang is voor een adequate beleidsrealisatie;</text:p>
                </text:list-item>
                <text:list-item text:style-override="id1-3-2-2-1-2-3-18">
                  <text:number>r.</text:number>
                  <text:p text:style-name="al">Programmabegroting: jaarlijkse begroting gebaseerd op het <text:span text:style-name="nadrukcur">Besluit begroting en verantwoording</text:span>, dat is opgebouwd uit verschillende beleidsthema’s, die elk weer bestaan uit onderling samenhangende beleidsvelden;</text:p>
                </text:list-item>
                <text:list-item text:style-override="id1-3-2-2-1-2-3-19">
                  <text:number>s.</text:number>
                  <text:p text:style-name="al">Project- en programmamanagement (niet zijnde in het kader van de programmabegroting): sturing geven aan een (complex en bestuurlijk zwaarwegend) beleidsprogramma of -project;</text:p>
                </text:list-item>
                <text:list-item text:style-override="id1-3-2-2-1-2-3-20">
                  <text:number>t.</text:number>
                  <text:p text:style-name="al">Team: een organisatie-eenheid, die als geheel een eigen verantwoordingsplicht aan de clustermanager heeft;</text:p>
                </text:list-item>
                <text:list-item text:style-override="id1-3-2-2-1-2-3-21">
                  <text:number>u.</text:number>
                  <text:p text:style-name="al">Teammanager: geeft leiding aan een of meerdere team(s) binnen het cluster.</text:p>
                </text:list-item>
              </text:list>
            </text:section>
            <text:section text:name="artikel_id1-3-2-2-1-3" text:style-name="artikel">
              <text:p text:style-name="artikel_kop_titel"><text:span text:style-name="artikel_kop_label">Artikel</text:span> <text:span text:style-name="artikel_kop_nr">2</text:span> Reikwijdte</text:p>
              <text:p text:style-name="al">De reikwijdte van dit besluit wordt mede bepaald door de volgende gemeentelijke regelingen en besluiten:</text:p>
              <text:list text:style-name="id1-3-2-2-1-3-3">
                <text:list-item text:style-override="id1-3-2-2-1-3-3-1">
                  <text:number>a.</text:number>
                  <text:p text:style-name="al">De financiële verordening;</text:p>
                </text:list-item>
                <text:list-item text:style-override="id1-3-2-2-1-3-3-2">
                  <text:number>b.</text:number>
                  <text:p text:style-name="al">De controleverordening;</text:p>
                </text:list-item>
                <text:list-item text:style-override="id1-3-2-2-1-3-3-3">
                  <text:number>c.</text:number>
                  <text:p text:style-name="al">De mandaatregeling;</text:p>
                </text:list-item>
                <text:list-item text:style-override="id1-3-2-2-1-3-3-4">
                  <text:number>d.</text:number>
                  <text:p text:style-name="al">De budgethoudersregeling.</text:p>
                </text:list-item>
              </text:list>
            </text:section>
            <text:p text:style-name="hoofdstuk_bottom"/>
          </text:section>
          <text:section text:name="hoofdstuk_id1-3-2-2-2" text:style-name="hoofdstuk">
            <text:p text:style-name="hoofdstuk_kop"><text:span text:style-name="label">Hoofdstuk</text:span> <text:span text:style-name="nr">2</text:span> De ambtelijke organisatie</text:p>
            <text:section text:name="artikel_id1-3-2-2-2-2" text:style-name="artikel">
              <text:p text:style-name="artikel_kop_titel"><text:span text:style-name="artikel_kop_label">Artikel</text:span> <text:span text:style-name="artikel_kop_nr">3</text:span> Organisatie-eenheden</text:p>
              <text:list text:style-name="id1-3-2-2-2-2-2">
                <text:list-item text:style-override="id1-3-2-2-2-2-2">
                  <text:number>1.</text:number>
                  <text:p text:style-name="al">De ambtelijke organisatie werkt volgens een netwerkorganisatiemodel, waarbij gewerkt wordt vanuit functionele eenheden. </text:p>
                </text:list-item>
                <text:list-item text:style-override="id1-3-2-2-2-2-3">
                  <text:number>2.</text:number>
                  <text:p text:style-name="al">Tussen de verschillende clusters en teams wordt integraal samengewerkt.</text:p>
                </text:list-item>
                <text:list-item text:style-override="id1-3-2-2-2-2-4">
                  <text:number>3.</text:number>
                  <text:p text:style-name="al">De medewerkers zijn het hart van onze organisatie.</text:p>
                </text:list-item>
              </text:list>
            </text:section>
            <text:section text:name="artikel_id1-3-2-2-2-3" text:style-name="artikel">
              <text:p text:style-name="artikel_kop_titel"><text:span text:style-name="artikel_kop_label">Artikel</text:span> <text:span text:style-name="artikel_kop_nr">4</text:span> Hoofdkenmerken van de organisatie</text:p>
              <text:list text:style-name="id1-3-2-2-2-3-2">
                <text:list-item text:style-override="id1-3-2-2-2-3-2">
                  <text:number>1.</text:number>
                  <text:p text:style-name="al">De organisatie werkt onder bestuurlijke verantwoordelijkheid van het college en staat onder leiding van de directie.</text:p>
                </text:list-item>
                <text:list-item text:style-override="id1-3-2-2-2-3-3">
                  <text:number>2.</text:number>
                  <text:p text:style-name="al">De directie van de organisatie bestaat uit de gemeentesecretaris/algemeen directeur en directeur.</text:p>
                </text:list-item>
                <text:list-item text:style-override="id1-3-2-2-2-3-4">
                  <text:number>3.</text:number>
                  <text:p text:style-name="al">De organisatie bestaat uit clusters en teams die elk een samenhangend geheel aan taken en verantwoordelijkheden hebben. De directie stelt de indeling in clusters en eventuele verdere onderverdeling in teams bij besluit vast. </text:p>
                </text:list-item>
                <text:list-item text:style-override="id1-3-2-2-2-3-5">
                  <text:number>4.</text:number>
                  <text:p text:style-name="al">De directie is bevoegd de personele formatie van een of meer teams te wijzigen als dit voor de uitvoering van de werkzaamheden van die teams noodzakelijk is, binnen de door de gemeenteraad of het college vastgestelde kaders. </text:p>
                </text:list-item>
                <text:list-item text:style-override="id1-3-2-2-2-3-6">
                  <text:number>5.</text:number>
                  <text:p text:style-name="al">De clustermanagers worden aangestuurd door de gemeentesecretaris of de directeur. Een team staat onder leiding van een clustermanager, concerncontroller of teammanager. Een teammanager valt onder een clustermanager. De griffie staat onder leiding van de griffier.</text:p>
                </text:list-item>
              </text:list>
            </text:section>
            <text:section text:name="artikel_id1-3-2-2-2-4" text:style-name="artikel">
              <text:p text:style-name="artikel_kop_titel"><text:span text:style-name="artikel_kop_label">Artikel</text:span> <text:span text:style-name="artikel_kop_nr">5</text:span> Algemene bepalingen voor de sturing van de organisatie</text:p>
              <text:list text:style-name="id1-3-2-2-2-4-2">
                <text:list-item text:style-override="id1-3-2-2-2-4-2">
                  <text:number>1.</text:number>
                  <text:p text:style-name="al">De organisatie functioneert binnen al haar geledingen als eenheid. De inrichting van de organisatie gebeurt op basis van de volgende principes:</text:p>
                  <text:list text:style-name="id1-3-2-2-2-4-2-3">
                    <text:list-item text:style-override="id1-3-2-2-2-4-2-3-1">
                      <text:number>a.</text:number>
                      <text:p text:style-name="al">Een logische inhoudelijke opbouw van de organisatie, naar de inhoud en aard van het werk.</text:p>
                    </text:list-item>
                    <text:list-item text:style-override="id1-3-2-2-2-4-2-3-2">
                      <text:number>b.</text:number>
                      <text:p text:style-name="al">Er vindt maatwerk plaats in de aansturing, afhankelijk van het werkveld, de aard van het werk en de benodigde en gewenste aansturing, passend bij de medewerkers.</text:p>
                    </text:list-item>
                    <text:list-item text:style-override="id1-3-2-2-2-4-2-3-3">
                      <text:number>c.</text:number>
                      <text:p text:style-name="al">De span of control en span of attention zijn passend bij de benodigde ondersteuning aan medewerkers, taken en opgaven.</text:p>
                    </text:list-item>
                  </text:list>
                </text:list-item>
                <text:list-item text:style-override="id1-3-2-2-2-4-3">
                  <text:number>2.</text:number>
                  <text:p text:style-name="al">De organisatie kenmerkt zich door de volgende principes:</text:p>
                  <text:list text:style-name="id1-3-2-2-2-4-3-3">
                    <text:list-item text:style-override="id1-3-2-2-2-4-3-3-1">
                      <text:number>a.</text:number>
                      <text:p text:style-name="al">Onze dienstverlening sluit aan op de behoefte van onze inwoners, samenwerkingspartners en andere belanghebbenden; </text:p>
                    </text:list-item>
                    <text:list-item text:style-override="id1-3-2-2-2-4-3-3-2">
                      <text:number>b.</text:number>
                      <text:p text:style-name="al">We zijn actief in het faciliteren van overheidsparticipatie;</text:p>
                    </text:list-item>
                    <text:list-item text:style-override="id1-3-2-2-2-4-3-3-3">
                      <text:number>c.</text:number>
                      <text:p text:style-name="al">We werken innovatief en opgavegericht;</text:p>
                    </text:list-item>
                    <text:list-item text:style-override="id1-3-2-2-2-4-3-3-4">
                      <text:number>d.</text:number>
                      <text:p text:style-name="al">We zijn lerend en werken aan continu professionele ontwikkeling van de organisatie;</text:p>
                    </text:list-item>
                    <text:list-item text:style-override="id1-3-2-2-2-4-3-3-5">
                      <text:number>e.</text:number>
                      <text:p text:style-name="al">We bieden flexibele en maatwerkmogelijkheden voor de organisatie van het werk.</text:p>
                    </text:list-item>
                  </text:list>
                </text:list-item>
                <text:list-item text:style-override="id1-3-2-2-2-4-4">
                  <text:number>3.</text:number>
                  <text:p text:style-name="al">De clusters en teams werken volgens de principes van integraal management, binnen de kaders van dit organisatiestatuut.</text:p>
                </text:list-item>
              </text:list>
            </text:section>
            <text:section text:name="artikel_id1-3-2-2-2-5" text:style-name="artikel">
              <text:p text:style-name="artikel_kop_titel"><text:span text:style-name="artikel_kop_label">Artikel</text:span> <text:span text:style-name="artikel_kop_nr">6</text:span> Organisatie programma’s, opgaven en projecten</text:p>
              <text:list text:style-name="id1-3-2-2-2-5-2">
                <text:list-item text:style-override="id1-3-2-2-2-5-2">
                  <text:number>1.</text:number>
                  <text:p text:style-name="al">Bij tijdelijke benodigde samenwerking en bundeling van expertise kan er ook in andere organisatievormen gewerkt worden, namelijk met opgave-, programma- en projectteams.</text:p>
                </text:list-item>
                <text:list-item text:style-override="id1-3-2-2-2-5-3">
                  <text:number>2.</text:number>
                  <text:p text:style-name="al">De directie kan besluiten tot het instellen van opgaven, programma’s en projecten voor onderwerpen en thema’s met een organisatiebreed of clusteroverstijgend belang. </text:p>
                </text:list-item>
                <text:list-item text:style-override="id1-3-2-2-2-5-4">
                  <text:number>3.</text:number>
                  <text:p text:style-name="al">Een clustermanager kan besluiten tot het instellen van een programma- of projectteam dat werkt aan zaken binnen het eigen cluster. Een teammanager bespreekt de wens voor een projectteam met de clustermanager.</text:p>
                </text:list-item>
                <text:list-item text:style-override="id1-3-2-2-2-5-5">
                  <text:number>4.</text:number>
                  <text:p text:style-name="al">Bij de instelling van een programma-, opgave- of projectteam wordt de opdracht vastgesteld, alsmede de opdrachtgever en de opdrachtnemer en wanneer de opdracht dient te zijn uitgevoerd.</text:p>
                </text:list-item>
              </text:list>
            </text:section>
            <text:section text:name="artikel_id1-3-2-2-2-6" text:style-name="artikel">
              <text:p text:style-name="artikel_kop_titel"><text:span text:style-name="artikel_kop_label">Artikel</text:span> <text:span text:style-name="artikel_kop_nr">7</text:span> Stuurgroepen </text:p>
              <text:list text:style-name="id1-3-2-2-2-6-2">
                <text:list-item text:style-override="id1-3-2-2-2-6-2">
                  <text:number>1.</text:number>
                  <text:p text:style-name="al">De directie kan besluiten tot het instellen van stuurgroepen om tijdelijke ambtelijke sturing te geven aan een specifieke opdracht of programma, waarbij verschillende onderdelen van de organisatie zijn betrokken. </text:p>
                </text:list-item>
                <text:list-item text:style-override="id1-3-2-2-2-6-3">
                  <text:number>2.</text:number>
                  <text:p text:style-name="al">Een stuurgroep wordt geleid door een lid van het directie- of managementteam.</text:p>
                </text:list-item>
                <text:list-item text:style-override="id1-3-2-2-2-6-4">
                  <text:number>3.</text:number>
                  <text:p text:style-name="al">Bij de instelling van een stuurgroep wordt de opdracht vastgesteld, alsmede de opdrachtgever en de opdrachtnemer en wanneer de opdracht dient te zijn uitgevoerd.</text:p>
                </text:list-item>
              </text:list>
            </text:section>
            <text:section text:name="artikel_id1-3-2-2-2-7" text:style-name="artikel">
              <text:p text:style-name="artikel_kop_titel"><text:span text:style-name="artikel_kop_label">Artikel</text:span> <text:span text:style-name="artikel_kop_nr">8</text:span> Hoofdtaken clusters en teams </text:p>
              <text:list text:style-name="id1-3-2-2-2-7-2">
                <text:list-item text:style-override="id1-3-2-2-2-7-2">
                  <text:number>1.</text:number>
                  <text:p text:style-name="al">Het op integrale, professionele, effectieve en efficiënte wijze uitvoeren, evalueren en verantwoorden van de wettelijke taken van de gemeente, het Collegeprogramma en het daarbij behorende beleid. </text:p>
                </text:list-item>
                <text:list-item text:style-override="id1-3-2-2-2-7-3">
                  <text:number>2.</text:number>
                  <text:p text:style-name="al">De doelen, opgaven, verantwoordelijkheden en resultaten vastleggen en dit vertalen in de programmabegroting en beleid. Evalueren van de teamplannen en deze bijstellen aan de hand van de planning en control cyclus en afstemmen op de teamplannen van de andere clusters. Verantwoording afleggen over de uitvoering en behaalde resultaten aan de directie. De directie kan aanwijzingen voor het opstellen van teamplannen geven.</text:p>
                </text:list-item>
                <text:list-item text:style-override="id1-3-2-2-2-7-4">
                  <text:number>3.</text:number>
                  <text:p text:style-name="al">Verantwoordelijkheid dragen voor een goede dienstverlening aan de Noordwijkse inwoners, ondernemers, partners, stakeholders, het bestuur en de eigen organisatie.</text:p>
                </text:list-item>
                <text:list-item text:style-override="id1-3-2-2-2-7-5">
                  <text:number>4.</text:number>
                  <text:p text:style-name="al">De clusters en teams geven gevolg aan de aanwijzingen van de directie en clustermanagers. De teams stellen capaciteit beschikbaar voor opgave-, programma- en projectteams in de mate zoals met hen is overeengekomen. </text:p>
                </text:list-item>
              </text:list>
            </text:section>
            <text:section text:name="artikel_id1-3-2-2-2-8" text:style-name="artikel">
              <text:p text:style-name="artikel_kop_titel"><text:span text:style-name="artikel_kop_label">Artikel</text:span> <text:span text:style-name="artikel_kop_nr">9</text:span> Hoofdtaken medewerkers</text:p>
              <text:list text:style-name="id1-3-2-2-2-8-2">
                <text:list-item text:style-override="id1-3-2-2-2-8-2">
                  <text:number>1.</text:number>
                  <text:p text:style-name="al">Iedere medewerker heeft als taak om op integrale, professionele, effectieve en efficiënte wijze het beleid (zoals vastgelegd in de begroting en de werkplannen) voor te bereiden, uit te voeren, te evalueren en daarover verantwoording af te leggen. </text:p>
                </text:list-item>
                <text:list-item text:style-override="id1-3-2-2-2-8-3">
                  <text:number>2.</text:number>
                  <text:p text:style-name="al">Medewerker bespreekt de voortgang en ontwikkeling regulier met de leidinggevende en bespreekt ook de eigen professionele en persoonlijke ontwikkeling tijdens in ieder geval de gesprekscyclus.</text:p>
                </text:list-item>
                <text:list-item text:style-override="id1-3-2-2-2-8-4">
                  <text:number>3.</text:number>
                  <text:p text:style-name="al">Iedere medewerker heeft als taak zijn kennis en competenties actueel te houden en te werken aan het vakmanschap conform de strategie van de organisatie. De uitvoering van vakmanschap houdt in:</text:p>
                  <text:list text:style-name="id1-3-2-2-2-8-4-3">
                    <text:list-item text:style-override="id1-3-2-2-2-8-4-3-1">
                      <text:number>a.</text:number>
                      <text:p text:style-name="al">De inwoner/de samenleving te kennen en bij hen betrokken te zijn;</text:p>
                    </text:list-item>
                    <text:list-item text:style-override="id1-3-2-2-2-8-4-3-2">
                      <text:number>b.</text:number>
                      <text:p text:style-name="al">Deskundige en stevige gesprekspartner of adviseur zijn voor het bestuur en het management, professioneel advies geven en dilemma’s bespreekbaar maken;</text:p>
                    </text:list-item>
                    <text:list-item text:style-override="id1-3-2-2-2-8-4-3-3">
                      <text:number>c.</text:number>
                      <text:p text:style-name="al">Het plezier én vermogen hebben met anderen samen te werken, te komen tot resultaat en te werken aan vernieuwing;</text:p>
                    </text:list-item>
                    <text:list-item text:style-override="id1-3-2-2-2-8-4-3-4">
                      <text:number>d.</text:number>
                      <text:p text:style-name="al">Deskundige professional zijn, die de dingen anders durft te doen. En vertrouwen op eigen kracht en oplossend vermogen;</text:p>
                    </text:list-item>
                    <text:list-item text:style-override="id1-3-2-2-2-8-4-3-5">
                      <text:number>e.</text:number>
                      <text:p text:style-name="al">Vanuit zichzelf gemotiveerd zijn om gewenste en afgesproken resultaten te behalen en daarbij kostenbewust te handelen. Hierbij te werken vanuit de opgaven, de geest van de wet en de beoogde resultaten;</text:p>
                    </text:list-item>
                    <text:list-item text:style-override="id1-3-2-2-2-8-4-3-6">
                      <text:number>f.</text:number>
                      <text:p text:style-name="al">De verantwoordelijkheid, die laag in de organisatie wordt gelegd, als individu en in teamverband te nemen conform de gemaakte afspraken; </text:p>
                    </text:list-item>
                    <text:list-item text:style-override="id1-3-2-2-2-8-4-3-7">
                      <text:number>g.</text:number>
                      <text:p text:style-name="al">In staat zijn spanningen te bespreken en te reflecteren op het eigen handelen en dat van een ander. Spanningen worden onderling opgelost. Lukt het onderling oplossen niet dan volgt opschaling naar het management;</text:p>
                    </text:list-item>
                    <text:list-item text:style-override="id1-3-2-2-2-8-4-3-8">
                      <text:number>h.</text:number>
                      <text:p text:style-name="al">Iedere leidinggevende en medewerker maken jaarlijks afspraken over persoonlijke en professionele ontwikkeling, de bijdrage aan de doelen en prestaties en ambtelijke integriteit en leggen deze vast.</text:p>
                    </text:list-item>
                  </text:list>
                </text:list-item>
              </text:list>
            </text:section>
            <text:p text:style-name="hoofdstuk_bottom"/>
          </text:section>
          <text:section text:name="hoofdstuk_id1-3-2-2-3" text:style-name="hoofdstuk">
            <text:p text:style-name="hoofdstuk_kop"><text:span text:style-name="label">Hoofdstuk</text:span> <text:span text:style-name="nr">3</text:span> Directie</text:p>
            <text:section text:name="artikel_id1-3-2-2-3-2" text:style-name="artikel">
              <text:p text:style-name="artikel_kop_titel"><text:span text:style-name="artikel_kop_label">Artikel</text:span> <text:span text:style-name="artikel_kop_nr">10</text:span> Benoeming en ontslag directieleden </text:p>
              <text:list text:style-name="id1-3-2-2-3-2-2">
                <text:list-item text:style-override="id1-3-2-2-3-2-2">
                  <text:number>1.</text:number>
                  <text:p text:style-name="al">De gemeentesecretaris wordt benoemd, geschorst en ontslagen door het college.</text:p>
                </text:list-item>
                <text:list-item text:style-override="id1-3-2-2-3-2-3">
                  <text:number>2.</text:number>
                  <text:p text:style-name="al">Het college stelt de benoemingsprocedure van de gemeentesecretaris vast.</text:p>
                </text:list-item>
                <text:list-item text:style-override="id1-3-2-2-3-2-4">
                  <text:number>3.</text:number>
                  <text:p text:style-name="al">Bij de selectie van de gemeentesecretaris wordt een vertegenwoordiging van het college, de directie, het directieteam, clustermanagers en het medezeggenschapsorgaan betrokken.</text:p>
                </text:list-item>
                <text:list-item text:style-override="id1-3-2-2-3-2-5">
                  <text:number>4.</text:number>
                  <text:p text:style-name="al">Bij de selectie van een directeur wordt in ieder geval de gemeentesecretaris, alsmede een vertegenwoordiging van het college en clustermanagers betrokken.</text:p>
                </text:list-item>
                <text:list-item text:style-override="id1-3-2-2-3-2-6">
                  <text:number>5.</text:number>
                  <text:p text:style-name="al">De directeur wordt benoemd, geschorst en ontslagen door de gemeentesecretaris na consultatie van het college.</text:p>
                </text:list-item>
              </text:list>
            </text:section>
            <text:section text:name="artikel_id1-3-2-2-3-3" text:style-name="artikel">
              <text:p text:style-name="artikel_kop_titel"><text:span text:style-name="artikel_kop_label">Artikel</text:span> <text:span text:style-name="artikel_kop_nr">11</text:span> Verantwoordelijkheden, taken en bevoegdheden gemeentesecretaris</text:p>
              <text:list text:style-name="id1-3-2-2-3-3-2">
                <text:list-item text:style-override="id1-3-2-2-3-3-2">
                  <text:number>1.</text:number>
                  <text:p text:style-name="al">De gemeentesecretaris is algemeen adviseur van het college en de burgemeester en zorgt met de burgemeester en de griffier voor een optimaal samenspel tussen raad, college en organisatie.</text:p>
                </text:list-item>
                <text:list-item text:style-override="id1-3-2-2-3-3-3">
                  <text:number>2.</text:number>
                  <text:p text:style-name="al">De gemeentesecretaris is verantwoordelijk voor een doelmatige en effectieve ondersteuning van en informatievoorziening en advisering aan het college en de burgemeester, teneinde een goede vervulling van hun taken mogelijk te maken.</text:p>
                </text:list-item>
                <text:list-item text:style-override="id1-3-2-2-3-3-4">
                  <text:number>3.</text:number>
                  <text:p text:style-name="al">Onverminderd de verantwoordelijkheden van de burgemeester is de gemeentesecretaris verantwoordelijk voor een goede voorbereiding en orde van de vergadering van het college.</text:p>
                </text:list-item>
                <text:list-item text:style-override="id1-3-2-2-3-3-5">
                  <text:number>4.</text:number>
                  <text:p text:style-name="al">De gemeentesecretaris is verantwoordelijk voor de administratie en verslaglegging van de collegevergaderingen en bevordert een goed functioneren van het college.</text:p>
                </text:list-item>
                <text:list-item text:style-override="id1-3-2-2-3-3-6">
                  <text:number>5.</text:number>
                  <text:p text:style-name="al">De gemeentesecretaris is verantwoordelijk voor het vastleggen van collegebesluiten in een besluitenlijst en ziet erop toe dat collegebesluiten tijdig en correct worden uitgevoerd.</text:p>
                </text:list-item>
                <text:list-item text:style-override="id1-3-2-2-3-3-7">
                  <text:number>6.</text:number>
                  <text:p text:style-name="al">De gemeentesecretaris is voor de leden van het college het eerste aanspreekpunt richting de organisatie.</text:p>
                </text:list-item>
                <text:list-item text:style-override="id1-3-2-2-3-3-8">
                  <text:number>7.</text:number>
                  <text:p text:style-name="al">De gemeentesecretaris is in algemene zin eindverantwoordelijk voor het integraal strategisch management, waaronder onder meer visieontwikkeling, ontwikkeling van de ambtelijke visie, middelenbeleid, planvorming en prioriteitstelling wordt verstaan, gebaseerd op de wensen van het College en externe ontwikkelingen. Draagt zorg voor een doeltreffende, doelmatige en kwalitatief hoogwaardige bedrijfsvoering van de organisatie.</text:p>
                </text:list-item>
                <text:list-item text:style-override="id1-3-2-2-3-3-9">
                  <text:number>8.</text:number>
                  <text:p text:style-name="al">De gemeentesecretaris is bestuurder in de zin van de Wet op de ondernemingsraden.</text:p>
                </text:list-item>
              </text:list>
            </text:section>
            <text:section text:name="artikel_id1-3-2-2-3-4" text:style-name="artikel">
              <text:p text:style-name="artikel_kop_titel"><text:span text:style-name="artikel_kop_label">Artikel</text:span> <text:span text:style-name="artikel_kop_nr">12</text:span> Vervanging gemeentesecretaris bij afwezigheid</text:p>
              <text:list text:style-name="id1-3-2-2-3-4-2">
                <text:list-item text:style-override="id1-3-2-2-3-4-2">
                  <text:number>1.</text:number>
                  <text:p text:style-name="al">Bij langdurige afwezigheid van de gemeentesecretaris treft het college een voorziening.</text:p>
                </text:list-item>
                <text:list-item text:style-override="id1-3-2-2-3-4-3">
                  <text:number>2.</text:number>
                  <text:p text:style-name="al">De directeur is bij afwezigheid van de gemeentesecretaris aangewezen als eerste loco-secretaris. Clustermanagers kunnen eveneens als loco-secretaris worden aangewezen. Het college stelt de volgorde van vervanging bij afwezigheid bij besluit vast.</text:p>
                </text:list-item>
              </text:list>
            </text:section>
            <text:section text:name="artikel_id1-3-2-2-3-5" text:style-name="artikel">
              <text:p text:style-name="artikel_kop_titel"><text:span text:style-name="artikel_kop_label">Artikel</text:span> <text:span text:style-name="artikel_kop_nr">13</text:span> Verantwoordelijkheden, taken en bevoegdheden directie</text:p>
              <text:list text:style-name="id1-3-2-2-3-5-2">
                <text:list-item text:style-override="id1-3-2-2-3-5-2">
                  <text:number>1.</text:number>
                  <text:p text:style-name="al">De directie vertaalt de bestuurlijke wensen in uitvoeringsplannen.</text:p>
                </text:list-item>
                <text:list-item text:style-override="id1-3-2-2-3-5-3">
                  <text:number>2.</text:number>
                  <text:p text:style-name="al">De directie is verantwoordelijk voor de ontwikkeling, het functioneren en het aansturen van de organisatie. De directie formuleert hiertoe een ambtelijke visie en vertaalt dit in de koers van de organisatie.</text:p>
                </text:list-item>
                <text:list-item text:style-override="id1-3-2-2-3-5-4">
                  <text:number>3.</text:number>
                  <text:p text:style-name="al">De directie is verantwoordelijk voor advisering aan het College.</text:p>
                </text:list-item>
                <text:list-item text:style-override="id1-3-2-2-3-5-5">
                  <text:number>4.</text:number>
                  <text:p text:style-name="al">De directie is verantwoordelijk voor het uitdragen, bevorderen en ontwikkelen van de in artikel 5, lid 2 genoemde sturingsprincipes.</text:p>
                </text:list-item>
                <text:list-item text:style-override="id1-3-2-2-3-5-6">
                  <text:number>5.</text:number>
                  <text:p text:style-name="al">De directie is verantwoordelijk voor de programmering en opdrachtformulering, bewaken en coördineren en (doen) realiseren van doel- en taakstellingen van de organisatie.</text:p>
                </text:list-item>
                <text:list-item text:style-override="id1-3-2-2-3-5-7">
                  <text:number>6.</text:number>
                  <text:p text:style-name="al">De directie stimuleert integrale afstemming tussen de verschillende clusters en faciliteert de samenwerking bij organisatiebrede zaken.</text:p>
                </text:list-item>
                <text:list-item text:style-override="id1-3-2-2-3-5-8">
                  <text:number>7.</text:number>
                  <text:p text:style-name="al">De directie is verantwoordelijk voor de kwaliteit, kwantiteit en tijdigheid van de producten en/of diensten van de organisatie.</text:p>
                </text:list-item>
                <text:list-item text:style-override="id1-3-2-2-3-5-9">
                  <text:number>8.</text:number>
                  <text:p text:style-name="al">De directie is verantwoordelijk voor de kaderstelling en het stimuleren van innovatieve bedrijfsvoering, inzet van middelen en rapportage aan het College.</text:p>
                </text:list-item>
                <text:list-item text:style-override="id1-3-2-2-3-5-10">
                  <text:number>9.</text:number>
                  <text:p text:style-name="al">De directie stelt de onderlinge verdeling vast van de clusters, alsmede de hiërarchische verantwoordelijkheden binnen de clusters. </text:p>
                </text:list-item>
                <text:list-item text:style-override="id1-3-2-2-3-5-11">
                  <text:number>10.</text:number>
                  <text:p text:style-name="al">Onder verantwoordelijkheid van een lid van de directie berust de dagelijkse leiding van een cluster bij een clustermanager. </text:p>
                </text:list-item>
                <text:list-item text:style-override="id1-3-2-2-3-5-12">
                  <text:number>11.</text:number>
                  <text:p text:style-name="al">De directie maakt nadere afspraken over de onderlinge verdeling van taken, verantwoordelijkheden en bevoegdheden op basis van programma´s, opgaven en projecten.</text:p>
                </text:list-item>
                <text:list-item text:style-override="id1-3-2-2-3-5-13">
                  <text:number>12.</text:number>
                  <text:p text:style-name="al">De directie overlegt regelmatig met het College over de voortgang van de inhoudelijke afspraken en de ontwikkeling van de organisatie.</text:p>
                </text:list-item>
                <text:list-item text:style-override="id1-3-2-2-3-5-14">
                  <text:number>13.</text:number>
                  <text:p text:style-name="al">De directie adviseert en ondersteunt de collegeleden op hun portefeuilleonderdelen voor zover het hun taken betreft op grond van de onderlinge verdeling.</text:p>
                </text:list-item>
              </text:list>
            </text:section>
            <text:p text:style-name="hoofdstuk_bottom"/>
          </text:section>
          <text:section text:name="hoofdstuk_id1-3-2-2-4" text:style-name="hoofdstuk">
            <text:p text:style-name="hoofdstuk_kop"><text:span text:style-name="label">Hoofdstuk</text:span> <text:span text:style-name="nr">4</text:span> De concerncontroller</text:p>
            <text:section text:name="artikel_id1-3-2-2-4-2" text:style-name="artikel">
              <text:p text:style-name="artikel_kop_titel"><text:span text:style-name="artikel_kop_label">Artikel</text:span> <text:span text:style-name="artikel_kop_nr">14</text:span> Benoeming concerncontroller</text:p>
              <text:p text:style-name="al">Het college benoemt, schorst en ontslaat de concerncontroller op voordracht van de directie.</text:p>
            </text:section>
            <text:section text:name="artikel_id1-3-2-2-4-3" text:style-name="artikel">
              <text:p text:style-name="artikel_kop_titel"><text:span text:style-name="artikel_kop_label">Artikel</text:span> <text:span text:style-name="artikel_kop_nr">15</text:span> Verantwoordelijkheden, taken en bevoegdheden concerncontroller</text:p>
              <text:list text:style-name="id1-3-2-2-4-3-2">
                <text:list-item text:style-override="id1-3-2-2-4-3-2">
                  <text:number>1.</text:number>
                  <text:p text:style-name="al">De concerncontroller is verantwoordelijke voor een doelmatige en effectieve inrichting van de controlfunctie en de gemeentebrede ontwikkeling hiervan, bestaande uit:</text:p>
                  <text:list text:style-name="id1-3-2-2-4-3-2-3">
                    <text:list-item text:style-override="id1-3-2-2-4-3-2-3-1">
                      <text:number>a.</text:number>
                      <text:p text:style-name="al">de financieel-organisatorische inrichting van de organisatie;</text:p>
                    </text:list-item>
                    <text:list-item text:style-override="id1-3-2-2-4-3-2-3-2">
                      <text:number>b.</text:number>
                      <text:p text:style-name="al">de inrichting en kwaliteit van het middelenallocatieproces;</text:p>
                    </text:list-item>
                    <text:list-item text:style-override="id1-3-2-2-4-3-2-3-3">
                      <text:number>c.</text:number>
                      <text:p text:style-name="al">de inrichting en kwaliteit van het managementcontrolsysteem;</text:p>
                    </text:list-item>
                    <text:list-item text:style-override="id1-3-2-2-4-3-2-3-4">
                      <text:number>d.</text:number>
                      <text:p text:style-name="al">de inrichting en kwaliteit van een onafhankelijke auditfunctie;</text:p>
                    </text:list-item>
                    <text:list-item text:style-override="id1-3-2-2-4-3-2-3-5">
                      <text:number>e.</text:number>
                      <text:p text:style-name="al">specifieke taken, waaronder het toezicht op deelnemingen en treasuryfunctie.</text:p>
                    </text:list-item>
                  </text:list>
                </text:list-item>
                <text:list-item text:style-override="id1-3-2-2-4-3-3">
                  <text:number>2.</text:number>
                  <text:p text:style-name="al">De concerncontroller heeft op grond van de in het eerste lid genoemde verantwoordelijkheid onder meer de volgende taken:</text:p>
                  <text:list text:style-name="id1-3-2-2-4-3-3-3">
                    <text:list-item text:style-override="id1-3-2-2-4-3-3-3-1">
                      <text:number>a.</text:number>
                      <text:p text:style-name="al">het gevraagd en ongevraagd adviseren van het bestuur en de directie over de doelmatigheid en (bedrijfseconomische) effectiviteit van bedrijfsprocessen en de (bedrijfseconomische en maatschappelijke) effectiviteit van de gemeentelijke producten;</text:p>
                    </text:list-item>
                    <text:list-item text:style-override="id1-3-2-2-4-3-3-3-2">
                      <text:number>b.</text:number>
                      <text:p text:style-name="al">het adviseren van het bestuur en de directie over de naleving van kaders en richtlijnen en de kwaliteit van de in het kader van de begroting, jaarrekening en periodieke managementrapportages overgelegde informatie;</text:p>
                    </text:list-item>
                    <text:list-item text:style-override="id1-3-2-2-4-3-3-3-3">
                      <text:number>c.</text:number>
                      <text:p text:style-name="al">het houden van toezicht op de administratieve organisatie en de werking van de interne controle (audit) van clusters en het concern;</text:p>
                    </text:list-item>
                    <text:list-item text:style-override="id1-3-2-2-4-3-3-3-4">
                      <text:number>d.</text:number>
                      <text:p text:style-name="al">het toezicht op de control op de risicovolle projecten door middel van toetsing van de financiële rapportages, de krediet- en exploitatiebijstellingen en het periodiek onderzoeken van het verloop van een bepaald project of –onderdeel.</text:p>
                    </text:list-item>
                  </text:list>
                </text:list-item>
                <text:list-item text:style-override="id1-3-2-2-4-3-4">
                  <text:number>3.</text:number>
                  <text:p text:style-name="al">De concerncontroller is bevoegd om over concernaangelegenheden rechtstreeks mededelingen te doen en adviezen te geven aan het college. Hij doet hiervan mededeling aan de gemeentesecretaris.</text:p>
                </text:list-item>
                <text:list-item text:style-override="id1-3-2-2-4-3-5">
                  <text:number>4.</text:number>
                  <text:p text:style-name="al">De concerncontroller is bevoegd om bij medewerkers alle inlichtingen in te winnen die voor het vervullen van zijn taak nodig zijn.</text:p>
                </text:list-item>
              </text:list>
            </text:section>
            <text:section text:name="artikel_id1-3-2-2-4-4" text:style-name="artikel">
              <text:p text:style-name="artikel_kop_titel"><text:span text:style-name="artikel_kop_label">Artikel</text:span> <text:span text:style-name="artikel_kop_nr">16</text:span> Vervanging concerncontroller</text:p>
              <text:list text:style-name="id1-3-2-2-4-4-2">
                <text:list-item text:style-override="id1-3-2-2-4-4-2">
                  <text:number>1.</text:number>
                  <text:p text:style-name="al">De concerncontroller wordt bij afwezigheid vervangen door een daartoe aan te wijzen medewerker voor zover het de uitoefening van zijn controltaken betreft. De vervangingsregeling wordt in een besluit van de directie vastgelegd.</text:p>
                </text:list-item>
                <text:list-item text:style-override="id1-3-2-2-4-4-3">
                  <text:number>2.</text:number>
                  <text:p text:style-name="al">De in artikel 15 genoemde taken worden bij kortdurende afwezigheid niet vervangen gezien de benodigde onafhankelijke positie en de daarvoor benodigde kennis en vaardigheden die dit vereisen.</text:p>
                </text:list-item>
                <text:list-item text:style-override="id1-3-2-2-4-4-4">
                  <text:number>3.</text:number>
                  <text:p text:style-name="al">Bij langdurige afwezigheid treft de directie een voorziening.</text:p>
                </text:list-item>
              </text:list>
            </text:section>
            <text:section text:name="artikel_id1-3-2-2-4-5" text:style-name="artikel">
              <text:p text:style-name="artikel_kop_titel"><text:span text:style-name="artikel_kop_label">Artikel</text:span> <text:span text:style-name="artikel_kop_nr">17</text:span> Leidinggevende taken</text:p>
              <text:list text:style-name="id1-3-2-2-4-5-2">
                <text:list-item text:style-override="id1-3-2-2-4-5-2">
                  <text:number>1.</text:number>
                  <text:p text:style-name="al">De concerncontroller is tevens teammanager van de Concernstaf Strategie en Control. </text:p>
                </text:list-item>
                <text:list-item text:style-override="id1-3-2-2-4-5-3">
                  <text:number>2.</text:number>
                  <text:p text:style-name="al">Bij afwezigheid worden de leidinggevende taken waargenomen door de leidinggevende van de concerncontroller of een door deze aangewezen vervanger.</text:p>
                </text:list-item>
                <text:list-item text:style-override="id1-3-2-2-4-5-4">
                  <text:number>3.</text:number>
                  <text:p text:style-name="al">Bij financiële beslissingen aangaande het formatiebudget van het team waaraan de concerncontroller leidinggeeft, wint deze advies in bij de P&amp;O-adviseur en financieel adviseur en bespreekt deze met diens leidinggevende om transparantie als leidinggevende ten opzichte van de functie als concerncontroller te waarborgen.</text:p>
                </text:list-item>
              </text:list>
            </text:section>
            <text:p text:style-name="hoofdstuk_bottom"/>
          </text:section>
          <text:section text:name="hoofdstuk_id1-3-2-2-5" text:style-name="hoofdstuk">
            <text:p text:style-name="hoofdstuk_kop"><text:span text:style-name="label">Hoofdstuk</text:span> <text:span text:style-name="nr">5</text:span> Management van de organisatie</text:p>
            <text:section text:name="artikel_id1-3-2-2-5-2" text:style-name="artikel">
              <text:p text:style-name="artikel_kop_titel"><text:span text:style-name="artikel_kop_label">Artikel</text:span> <text:span text:style-name="artikel_kop_nr">18</text:span> Directieoverleg</text:p>
              <text:list text:style-name="id1-3-2-2-5-2-2">
                <text:list-item text:style-override="id1-3-2-2-5-2-2">
                  <text:number>1.</text:number>
                  <text:p text:style-name="al">De directie vergadert periodiek over alle zaken waarvoor de directie bevoegd is, waaronder uitvoering van besluiten van het college, de organisatievisie, organisatiebrede vraagstukken, (individuele) personele aangelegenheden, voortgang van de P&amp;C-cyclus en de voortgang van de strategische personeelsontwikkeling. </text:p>
                </text:list-item>
                <text:list-item text:style-override="id1-3-2-2-5-2-3">
                  <text:number>2.</text:number>
                  <text:p text:style-name="al">De directie kan in de vergaderingen worden bijgestaan door de concerncontroller, de strategisch adviseurs en de directiesecretaris. </text:p>
                </text:list-item>
                <text:list-item text:style-override="id1-3-2-2-5-2-4">
                  <text:number>3.</text:number>
                  <text:p text:style-name="al">De directie besluit in unanimiteit. Bij verschil van opvatting beslist de gemeentesecretaris. </text:p>
                </text:list-item>
                <text:list-item text:style-override="id1-3-2-2-5-2-5">
                  <text:number>4.</text:number>
                  <text:p text:style-name="al">De directiesecretaris zorgt voor de voorbereiding en verslaglegging van de vergaderingen van de directie en de communicatie over de genomen besluiten naar de ambtelijke organisatie.</text:p>
                </text:list-item>
              </text:list>
            </text:section>
            <text:section text:name="artikel_id1-3-2-2-5-3" text:style-name="artikel">
              <text:p text:style-name="artikel_kop_titel"><text:span text:style-name="artikel_kop_label">Artikel</text:span> <text:span text:style-name="artikel_kop_nr">19</text:span> Het managementteamoverleg</text:p>
              <text:list text:style-name="id1-3-2-2-5-3-2">
                <text:list-item text:style-override="id1-3-2-2-5-3-2">
                  <text:number>1.</text:number>
                  <text:p text:style-name="al">Het managementteamoverleg is het overleg tussen directie, concerncontroller en clustermanagers waarin de concerncontroller en clustermanagers de directie adviseren. </text:p>
                </text:list-item>
                <text:list-item text:style-override="id1-3-2-2-5-3-3">
                  <text:number>2.</text:number>
                  <text:p text:style-name="al">In het managementteamoverleg wordt in ieder geval de voortgang op de organisatieontwikkeling, beleidsontwikkeling, de bedrijfsvoering conform de planning- en controlcyclus en de strategische personeelsontwikkeling gemonitord en geëvalueerd. Zo nodig worden sturingsafspraken gemaakt.</text:p>
                </text:list-item>
                <text:list-item text:style-override="id1-3-2-2-5-3-4">
                  <text:number>3.</text:number>
                  <text:p text:style-name="al">In het managementteam wordt de integrale aanpak van opgaven en vraagstukken besproken om hier vervolgens sturingsafspraken over te maken voor de bevordering van de integrale aanpak. </text:p>
                </text:list-item>
                <text:list-item text:style-override="id1-3-2-2-5-3-5">
                  <text:number>4.</text:number>
                  <text:p text:style-name="al">Clustermanagers zorgen onderling voor afstemming van de advisering en ondersteuning van collegeleden.</text:p>
                </text:list-item>
              </text:list>
            </text:section>
            <text:p text:style-name="hoofdstuk_bottom"/>
          </text:section>
          <text:section text:name="hoofdstuk_id1-3-2-2-6" text:style-name="hoofdstuk">
            <text:p text:style-name="hoofdstuk_kop"><text:span text:style-name="label">Hoofdstuk</text:span> <text:span text:style-name="nr">6</text:span> Leidinggevenden</text:p>
            <text:section text:name="artikel_id1-3-2-2-6-2" text:style-name="artikel">
              <text:p text:style-name="artikel_kop_titel"><text:span text:style-name="artikel_kop_label">Artikel</text:span> <text:span text:style-name="artikel_kop_nr">20</text:span> Verantwoordelijkheden en bevoegdheden clustermanager</text:p>
              <text:list text:style-name="id1-3-2-2-6-2-2">
                <text:list-item text:style-override="id1-3-2-2-6-2-2">
                  <text:number>1.</text:number>
                  <text:p text:style-name="al">De clustermanager vertaalt het strategisch organisatiebeleid naar beleidsvoorbereiding, -ontwikkeling en -uitvoering binnen het organisatieonderdeel en adviseert over vraagstukken vanuit het cluster.</text:p>
                </text:list-item>
                <text:list-item text:style-override="id1-3-2-2-6-2-3">
                  <text:number>2.</text:number>
                  <text:p text:style-name="al">De clustermanager is ervoor verantwoordelijk dat de adviezen en plannen voor het college voldoen aan de gestelde kaders en de uitgangspunten van het strategisch beleid, coördinatie en integraliteit. </text:p>
                </text:list-item>
                <text:list-item text:style-override="id1-3-2-2-6-2-4">
                  <text:number>3.</text:number>
                  <text:p text:style-name="al">De clustermanager is verantwoordelijk voor het, conform de door de directie of college vastgestelde planning en richtlijnen, aanbieden van de stukken in het kader van de planning- en controlcyclus.</text:p>
                </text:list-item>
                <text:list-item text:style-override="id1-3-2-2-6-2-5">
                  <text:number>4.</text:number>
                  <text:p text:style-name="al">De clustermanager is verantwoordelijk voor het uitdragen, bevorderen en ontwikkelen van de in artikel 5 lid 2 genoemde sturingsprincipes.</text:p>
                </text:list-item>
                <text:list-item text:style-override="id1-3-2-2-6-2-6">
                  <text:number>5.</text:number>
                  <text:p text:style-name="al">De clustermanager is verantwoordelijk voor alle medewerkers binnen het cluster en is eveneens verantwoordelijk voor de taken genoemd in artikel 21 en 22 voor de teams die deze rechtstreeks aanstuurt en waar geen teammanager of coördinator is benoemd.</text:p>
                </text:list-item>
                <text:list-item text:style-override="id1-3-2-2-6-2-7">
                  <text:number>6.</text:number>
                  <text:p text:style-name="al">De clustermanager is verantwoordelijk voor onder andere besluiten over de formatie binnen het cluster, strategische personeelsplanning en is medeverantwoordelijk voor organisatiebrede projecten, </text:p>
                </text:list-item>
                <text:list-item text:style-override="id1-3-2-2-6-2-8">
                  <text:number>7.</text:number>
                  <text:p text:style-name="al">De clustermanager is hiërarchisch leidinggevende van de teammanagers en coördinatoren van het cluster.</text:p>
                </text:list-item>
                <text:list-item text:style-override="id1-3-2-2-6-2-9">
                  <text:number>8.</text:number>
                  <text:p text:style-name="al">De teammanager ontwikkelt en onderhoudt een relatienetwerk en creëert draagvlak voor beleid. </text:p>
                </text:list-item>
                <text:list-item text:style-override="id1-3-2-2-6-2-10">
                  <text:number>9.</text:number>
                  <text:p text:style-name="al">De clustermanager neemt deel aan het managementteamoverleg en adviseert de directie.</text:p>
                </text:list-item>
              </text:list>
            </text:section>
            <text:section text:name="artikel_id1-3-2-2-6-3" text:style-name="artikel">
              <text:p text:style-name="artikel_kop_titel"><text:span text:style-name="artikel_kop_label">Artikel</text:span> <text:span text:style-name="artikel_kop_nr">21</text:span> Verantwoordelijkheden en bevoegdheden teammanagers</text:p>
              <text:list text:style-name="id1-3-2-2-6-3-2">
                <text:list-item text:style-override="id1-3-2-2-6-3-2">
                  <text:number>1.</text:number>
                  <text:p text:style-name="al">De teammanager is medeverantwoordelijk voor organisatie- en teamontwikkeling van een of meerdere teams binnen het cluster.</text:p>
                </text:list-item>
                <text:list-item text:style-override="id1-3-2-2-6-3-3">
                  <text:number>2.</text:number>
                  <text:p text:style-name="al">De teammanager geeft integraal leiding, sturend op richting, ruimte, resultaat en reflectie. De teammanager coacht waar mogelijk en stuurt waar nodig. </text:p>
                </text:list-item>
                <text:list-item text:style-override="id1-3-2-2-6-3-4">
                  <text:number>3.</text:number>
                  <text:p text:style-name="al">De teammanager zorgt ervoor dat een team een teamplan maakt of een aandeel levert aan het clusterplan.</text:p>
                </text:list-item>
                <text:list-item text:style-override="id1-3-2-2-6-3-5">
                  <text:number>4.</text:number>
                  <text:p text:style-name="al">De teammanager adviseert over vraagstukken vanuit het team en draagt zorg voor beleidsontwikkeling, beleidsvoorbereiding en -uitvoering binnen het organisatieonderdeel. </text:p>
                </text:list-item>
                <text:list-item text:style-override="id1-3-2-2-6-3-6">
                  <text:number>5.</text:number>
                  <text:p text:style-name="al">De teammanager is verantwoordelijk voor tijdige, kwalitatief goede advisering en uitvoeringsplannen. Hiervoor stemt de teammanager vroegtijdig af met de betrokken vakdisciplines en belanghebbenden.</text:p>
                </text:list-item>
                <text:list-item text:style-override="id1-3-2-2-6-3-7">
                  <text:number>6.</text:number>
                  <text:p text:style-name="al">De teammanager coördineert de planning- en controlcyclus van het onderdeel.</text:p>
                </text:list-item>
                <text:list-item text:style-override="id1-3-2-2-6-3-8">
                  <text:number>7.</text:number>
                  <text:p text:style-name="al">De teammanager is medeverantwoordelijk voor het uitdragen, bevorderen en ontwikkelen van de in artikel 5 lid 2 genoemde sturingsprincipes.</text:p>
                </text:list-item>
                <text:list-item text:style-override="id1-3-2-2-6-3-9">
                  <text:number>8.</text:number>
                  <text:p text:style-name="al">De teammanager is verantwoordelijk voor onder andere het aannemen van personeel, de onboarding, aansturing in het werk, de gesprekscyclus, ziekteverzuimbegeleiding, toekennen van verlof, adequate bezetting van het team, teamontwikkeling. </text:p>
                </text:list-item>
                <text:list-item text:style-override="id1-3-2-2-6-3-10">
                  <text:number>9.</text:number>
                  <text:p text:style-name="al">De teammanager rapporteert aan de clustermanager en informeert en overlegt met de clustermanager bij bijzonderheden.</text:p>
                </text:list-item>
                <text:list-item text:style-override="id1-3-2-2-6-3-11">
                  <text:number>10.</text:number>
                  <text:p text:style-name="al">De teammanager ontwikkelt en onderhoudt een relatienetwerk en creëert draagvlak voor beleid. </text:p>
                </text:list-item>
                <text:list-item text:style-override="id1-3-2-2-6-3-12">
                  <text:number>11.</text:number>
                  <text:p text:style-name="al">De teammanager adviseert en ondersteunt de collegeleden op hun portefeuilleonderdelen op grond van de taken die binnen het team vallen.</text:p>
                </text:list-item>
                <text:list-item text:style-override="id1-3-2-2-6-3-13">
                  <text:number>12.</text:number>
                  <text:p text:style-name="al">De teammanager is eveneens verantwoordelijk voor de taken genoemd in artikel 22 voor het team dat deze rechtstreeks aanstuurt.</text:p>
                </text:list-item>
              </text:list>
            </text:section>
            <text:section text:name="artikel_id1-3-2-2-6-4" text:style-name="artikel">
              <text:p text:style-name="artikel_kop_titel"><text:span text:style-name="artikel_kop_label">Artikel</text:span> <text:span text:style-name="artikel_kop_nr">22</text:span> Verantwoordelijkheden en bevoegdheden coördinator</text:p>
              <text:list text:style-name="id1-3-2-2-6-4-2">
                <text:list-item text:style-override="id1-3-2-2-6-4-2">
                  <text:number>1.</text:number>
                  <text:p text:style-name="al">De coördinator is verantwoordelijk voor de begeleiding van het team, coördineert het werkproces en bewaakt de voortgang. </text:p>
                </text:list-item>
                <text:list-item text:style-override="id1-3-2-2-6-4-3">
                  <text:number>2.</text:number>
                  <text:p text:style-name="al">De coördinator faciliteert integrale samenwerking en stemt mensen en beschikbare middelen op elkaar af om een soepel verloop van de werkzaamheden te garanderen. </text:p>
                </text:list-item>
                <text:list-item text:style-override="id1-3-2-2-6-4-4">
                  <text:number>3.</text:number>
                  <text:p text:style-name="al">De coördinator vertaalt visies, beslissingen van de clustermanager naar het team, geeft instructies en zorgt voor een harmonieuze samenwerking. </text:p>
                </text:list-item>
                <text:list-item text:style-override="id1-3-2-2-6-4-5">
                  <text:number>4.</text:number>
                  <text:p text:style-name="al">De coördinator begeleidt de medewerkers en bewaakt de personele processen, voor zover deze geen rechtspositionele gevolgen hebben. Dit betreft onder andere werving en selectie, onboarding, begeleiding bij het werk, is informant voor de gesprekscyclus, ziek- en herstelmelding, verzuimbegeleiding binnen 6 weken, verlofopname, adequate bezetting van het team, enzovoort. De coördinator is de verbindende schakel tussen de clustermanager en de medewerker, bewaakt de teamontwikkeling en informeert en overlegt met de clustermanager over bijzonderheden. </text:p>
                </text:list-item>
                <text:list-item text:style-override="id1-3-2-2-6-4-6">
                  <text:number>5.</text:number>
                  <text:p text:style-name="al">De coördinator signaleert vroegtijdig verstoringen om te voorkomen dat ze problemen veroorzaken. </text:p>
                </text:list-item>
              </text:list>
            </text:section>
            <text:section text:name="artikel_id1-3-2-2-6-5" text:style-name="artikel">
              <text:p text:style-name="artikel_kop_titel"><text:span text:style-name="artikel_kop_label">Artikel</text:span> <text:span text:style-name="artikel_kop_nr">23</text:span> Vervanging leidinggevenden</text:p>
              <text:list text:style-name="id1-3-2-2-6-5-2">
                <text:list-item text:style-override="id1-3-2-2-6-5-2">
                  <text:number>1.</text:number>
                  <text:p text:style-name="al">De directeur wordt bij afwezigheid vervangen door de gemeentesecretaris.</text:p>
                </text:list-item>
                <text:list-item text:style-override="id1-3-2-2-6-5-3">
                  <text:number>2.</text:number>
                  <text:p text:style-name="al">De clustermanager wordt bij afwezigheid vervangen door een collega-clustermanager. Voor vakinhoudelijk werkzaamheden kan de clustermanager vervangen worden door een door hem aangewezen medewerker.</text:p>
                </text:list-item>
                <text:list-item text:style-override="id1-3-2-2-6-5-4">
                  <text:number>3.</text:number>
                  <text:p text:style-name="al">Bij langdurige afwezigheid van een clustermanager treft de directie een voorziening.</text:p>
                </text:list-item>
                <text:list-item text:style-override="id1-3-2-2-6-5-5">
                  <text:number>4.</text:number>
                  <text:p text:style-name="al">De teammanager wordt bij afwezigheid vervangen door de clustermanager. Voor inhoudelijke vervanging kan de teammanager vervangen worden door een door hem aangewezen medewerker. Bij langdurige afwezigheid van een teammanager treft de clustermanager een voorziening. </text:p>
                </text:list-item>
                <text:list-item text:style-override="id1-3-2-2-6-5-6">
                  <text:number>5.</text:number>
                  <text:p text:style-name="al">De coördinator wordt bij afwezigheid vervangen door de clustermanager of een door deze aangewezen teammanager. Bij langdurige afwezigheid van een coördinator treft de clustermanager een voorziening. </text:p>
                </text:list-item>
              </text:list>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24</text:span> Nadere regels en instructies</text:p>
              <text:list text:style-name="id1-3-2-2-7-2-2">
                <text:list-item text:style-override="id1-3-2-2-7-2-2">
                  <text:number>1.</text:number>
                  <text:p text:style-name="al">De bevoegdheden en verantwoordelijkheden van de leden van de directie worden voor zover nodig in aanvulling op dit Organisatiestatuut nader geregeld in door het college vast te stellen regels en instructies.</text:p>
                </text:list-item>
                <text:list-item text:style-override="id1-3-2-2-7-2-3">
                  <text:number>2.</text:number>
                  <text:p text:style-name="al">De bevoegdheden en verantwoordelijkheden van de overige functionarissen worden voor zover nodig in aanvulling op dit Organisatiestatuut nader geregeld in door de directie vast te stellen regels en instructies.</text:p>
                </text:list-item>
                <text:list-item text:style-override="id1-3-2-2-7-2-4">
                  <text:number>3.</text:number>
                  <text:p text:style-name="al">De taakverdeling tussen organisatieonderdelen wordt voor zover nodig in aanvulling op dit Organisatiestatuut nader geregeld in door de directie vast te stellen regels en instructies.</text:p>
                </text:list-item>
              </text:list>
            </text:section>
            <text:section text:name="artikel_id1-3-2-2-7-3" text:style-name="artikel">
              <text:p text:style-name="artikel_kop_titel"><text:span text:style-name="artikel_kop_label">Artikel</text:span> <text:span text:style-name="artikel_kop_nr">25</text:span> Onvoorziene gevallen</text:p>
              <text:p text:style-name="al">In alle gevallen waarin dit Organisatiestatuut niet voorziet, beslist het college, op advies van de directie.</text:p>
            </text:section>
            <text:section text:name="artikel_id1-3-2-2-7-4" text:style-name="artikel">
              <text:p text:style-name="artikel_kop_titel"><text:span text:style-name="artikel_kop_label">Artikel</text:span> <text:span text:style-name="artikel_kop_nr">26</text:span> Citeertitel en inwerkingtreding</text:p>
              <text:list text:style-name="id1-3-2-2-7-4-2">
                <text:list-item text:style-override="id1-3-2-2-7-4-2">
                  <text:number>1.</text:number>
                  <text:p text:style-name="al">Dit besluit kan worden aangehaald als “Organisatiestatuut van de gemeente Noordwijk 2026”. </text:p>
                </text:list-item>
                <text:list-item text:style-override="id1-3-2-2-7-4-3">
                  <text:number>2.</text:number>
                  <text:p text:style-name="al">Bij vaststelling van dit besluit wordt het “Organisatiestatuut van de gemeente Noordwijk 2023” ingetrokken.</text:p>
                </text:list-item>
                <text:list-item text:style-override="id1-3-2-2-7-4-4">
                  <text:number>3.</text:number>
                  <text:p text:style-name="al">Dit besluit treedt, na bekendmaking, in werking op 13 januari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van 13 januari 2026.</text:span></text:p>
          </text:section>
          <text:section text:name="ondertekening_id1-3-2-3-2">
            <text:p><text:span text:style-name="functie"/></text:p>
            <text:p><text:span text:style-name="functie"/></text:p>
            <text:p><text:span text:style-name="functie">de gemeentesecretaris,</text:span></text:p>
          </text:section>
          <text:section text:name="ondertekening_id1-3-2-3-3">
            <text:p><text:span text:style-name="functie"/></text:p>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23938</text:span><text:line-break/><text:date style:data-style-name="dag" text:fixed="true" text:date-value="2026-01-22"/><text:line-break/><text:date style:data-style-name="jaar" text:fixed="true" text:date-value="2026-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38</text:span><text:date style:data-style-name="nicedate" text:fixed="true" text:date-value="2026-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38</text:span><text:date style:data-style-name="nicedate" text:fixed="true" text:date-value="2026-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Noordwijk</meta:user-defined>
    <meta:user-defined meta:name="OVERHEID.Informatietype/DC.type">officiële publicatie</meta:user-defined>
    <meta:user-defined meta:name="OVERHEIDop.Rubriek/DC.type">ander besluit van algemene strekking</meta:user-defined>
    <meta:user-defined meta:name="OVERHEID.Gemeente/DCTERMS.publisher">Noordwijk</meta:user-defined>
    <meta:user-defined meta:name="OVERHEID.Gemeente/OVERHEID.authority">Noordwijk</meta:user-defined>
    <meta:user-defined meta:name="OVERHEID.TaxonomieBeleidsagendaDecentraal/OVERHEID.category">Bestuur | Organisatie en beleid</meta:user-defined>
    <meta:user-defined meta:name="DC.source">artikel 103, tweede lid, van de Gemeentewet]|[1.0:c:BWBR0005416&amp;artikel=103&amp;lid=2&amp;g=2026-01-01</meta:user-defined>
    <meta:user-defined meta:name="DC.source">artikel 160, eerste lid, van de Gemeentewet]|[1.0:c:BWBR0005416&amp;artikel=160&amp;lid=1&amp;g=2026-01-01</meta:user-defined>
    <meta:user-defined meta:name="DCTERMS.alternative">Organisatiestatuut van de gemeente Noordwijk 2026</meta:user-defined>
    <dc:language>nl</dc:language>
    <meta:user-defined meta:name="OVERHEIDop.locatietype/OVERHEIDop.gebiedsmarkering">Gemeente</meta:user-defined>
    <meta:user-defined meta:name="DC.title">Organisatiestatuut van de gemeente Noordwijk 2026</meta:user-defined>
    <meta:user-defined meta:name="DCTERMS.W3CDTF/DCTERMS.available">2026-01-22</meta:user-defined>
    <meta:user-defined meta:name="DCTERMS.W3CDTF/OVERHEIDop.jaargang">2026</meta:user-defined>
    <meta:user-defined meta:name="OVERHEIDop.publicationIssue">23938</meta:user-defined>
    <meta:user-defined meta:name="OVERHEIDop.betreftRegeling">CVDR755616_1</meta:user-defined>
    <meta:user-defined meta:name="OVERHEIDop.GmbID/DC.identifier">gmb-2026-23938</meta:user-defined>
    <meta:user-defined meta:name="xs:date/OVERHEIDop.startdatum">2026-01-23</meta:user-defined>
    <meta:user-defined meta:name="OVERHEIDop.versieInformatie"/>
  </office:meta>
</office:document-meta>
</file>