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aststelling ‘Beleidsregel Mobiliteit en parkeren Buurtschap Crailo (Herziening 2026)’</text:p>
      <text:section text:name="regeling_id1-3-2" text:style-name="regeling">
        <text:section text:name="aanhef_id1-3-2-1" text:style-name="aanhef">
          <text:section text:name="preambule_id1-3-2-1-1" text:style-name="preambule">
            <text:p text:style-name="al">Burgemeester en wethouders van de gemeente Laren maken op grond van afdeling 3.4 van de Algemene wet bestuursrecht bekend dat zij in de vergadering van 7 april 2026 de ‘Beleidsregel Mobiliteit en parkeren Buurtschap Crailo (Herziening 2026)’ gewijzigd hebben vastgesteld. De beleidsregel treedt in werking op de dag na publicatie, onder gelijktijdige intrekking van de op 20 april 2021 vastgestelde beleidsregel Mobiliteit en parkeren Buurtschap Crailo.</text:p>
            <text:p text:style-name="al"/>
            <text:p text:style-name="al">
            <text:span text:style-name="nadrukvet">Inleiding</text:span>
          </text:p>
            <text:p text:style-name="al">Voor de ontwikkeling van Buurtschap Crailo zijn de in juli 2021 vastgestelde bestemmingsplannen ‘Buurtschap Crailo’ als onderdeel van de omgevingsplannen van Gooise Meren, Laren en Hilversum het toetsingskader voor het gebruik en bebouwen van de gronden.</text:p>
            <text:p text:style-name="al">In deze regels is vastgelegd dat de ten tijde van een aanvraag omgevingsvergunning vigerende beleidsregel ‘Mobiliteit en parkeren Buurtschap Crailo’ het toetsingskader is om te bepalen of voorzien wordt in de noodzakelijke parkeergelegenheid voor het zoveel mogelijk uit het zicht parkeren.</text:p>
            <text:p text:style-name="al"/>
            <text:p text:style-name="al">
            <text:span text:style-name="nadrukvet">Beleidsregel Mobiliteit en parkeren Buurtschap Crailo</text:span>
          </text:p>
            <text:p text:style-name="al">In het bestemmingsplan ‘Buurtschap Crailo’ is een aantal zogeheten ‘open normen’ opgenomen, waarvan de uitleg afhankelijk is gesteld van beleidsregels. Het betreft de beleidsregels ‘Mobiliteit en parkeren Buurtschap Crailo’ en ‘Natuurinclusief bouwen en inrichten Buurtschap Crailo’. De beleidsregel Mobiliteit en parkeren Buurtschap Crailo is nu herzien.</text:p>
            <text:p text:style-name="al">Er is de mogelijkheid om de beleidsregels na een evaluatie aan te passen om zo te voorzien in de nodige flexibiliteit. De oorspronkelijke, op 20 april 2021 vastgestelde, beleidsregel Mobiliteit en parkeren Buurtschap Crailo is geëvalueerd op basis van ontwikkelingen/voortschrijdend inzicht opgedaan in de periode sinds vaststelling. Op basis hiervan zijn de volgende aanpassingen aangebracht:</text:p>
            <text:p text:style-name="al">- een specifieke parkeernorm voor een supermarkt groter dan 1.000 m² bruto vloeroppervlak op grondgebied van gemeente Hilversum;</text:p>
            <text:p text:style-name="al">- een specifieke parkeernorm voor zorgwoningen, die eventueel op grondgebied van gemeente Gooise Meren gerealiseerd kunnen worden;</text:p>
            <text:p text:style-name="al">- verduidelijking van de regeling voor parkeren uit het zicht, en</text:p>
            <text:p text:style-name="al">- het toevoegen van een bepaling voor minder-validen parkeerplekken.</text:p>
            <text:p text:style-name="al">Het doel is om de beleidsregel beter te laten aansluiten bij actuele inzichten en de feitelijke ontwikkeling van het gebied.</text:p>
            <text:p text:style-name="al"/>
            <text:p text:style-name="al">
            <text:span text:style-name="nadrukvet">Wijziging ten opzichte van ontwerp-beleidsregel</text:span>
          </text:p>
            <text:p text:style-name="al">De in de ontwerp-beleidsregel opgenomen parkeernorm van resp. 0,2 (bezoek) en 0,5 (totaal) is op verzoek van gemeente Gooise Meren aangepast naar resp. 0,3 en 0,6. Het zorgwonen zal behoren tot de categorie ‘verpleeg- en verzorgingstehuis’ in het parkeerbeleid ‘Uitgangspunten en werkwijze parkeereis Gooise Meren 2023’. Ondanks dat deze functie op grondgebied van Laren niet is toegestaan, is de beleidsregel, vanwege de gewenste uniformiteit in de besluitvorming, op dit punt gewijzigd vastgesteld ten opzichte van het ontwerp dat ter visie heeft gelegen.</text:p>
            <text:p text:style-name="al"/>
            <text:p text:style-name="al">
            <text:span text:style-name="nadrukvet">Inzien</text:span>
          </text:p>
            <text:p text:style-name="al">De vastgestelde herziening van de beleidsregel ‘Mobiliteit en parkeren Buurtschap Crailo’ ligt met ingang van donderdag 21 mei 2026 tot en met donderdag 2 juli 2026 (zes weken) ter inzage.</text:p>
            <text:p text:style-name="al">De documenten zijn digitaal raadpleegbaar via https://www.overheid.nl/lokale_wet_en_regelgeving.</text:p>
            <text:p text:style-name="al"/>
            <text:p text:style-name="al">
            <text:span text:style-name="nadrukvet">Informatie</text:span>
          </text:p>
            <text:p text:style-name="al">Voor vragen of het inwinnen van informatie kunt u contact opnemen met de Afdeling Ruimtelijke Ontwikkeling, telefonisch bereikbaar op 14 035.</text:p>
            <text:p text:style-name="al">Laren, 21 mei 2026</text:p>
            <text:p text:style-name="al">Burgemeester en wethouders van de gemeente Laren</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238073</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8073</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8073</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Laren</meta:user-defined>
    <meta:user-defined meta:name="OVERHEID.Informatietype/DC.type">officiële publicatie</meta:user-defined>
    <meta:user-defined meta:name="OVERHEIDop.Rubriek/DC.type">beleidsregel</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DC.source">Onbekend</meta:user-defined>
    <dc:language>nl</dc:language>
    <meta:user-defined meta:name="OVERHEIDop.locatietype/OVERHEIDop.gebiedsmarkering">Gemeente</meta:user-defined>
    <meta:user-defined meta:name="DC.title">Bekendmaking vaststelling ‘Beleidsregel Mobiliteit en parkeren Buurtschap Crailo (Herziening 2026)’</meta:user-defined>
    <meta:user-defined meta:name="DCTERMS.W3CDTF/DCTERMS.available">2026-05-21</meta:user-defined>
    <meta:user-defined meta:name="DCTERMS.W3CDTF/OVERHEIDop.jaargang">2026</meta:user-defined>
    <meta:user-defined meta:name="OVERHEIDop.publicationIssue">238073</meta:user-defined>
    <meta:user-defined meta:name="OVERHEIDop.betreftRegeling">CVDR761916_1</meta:user-defined>
    <meta:user-defined meta:name="xs:date/OVERHEIDop.startdatum">2026-05-21</meta:user-defined>
    <meta:user-defined meta:name="OVERHEIDop.GmbID/DC.identifier">gmb-2026-238073</meta:user-defined>
    <meta:user-defined meta:name="OVERHEIDop.versieInformatie"/>
  </office:meta>
</office:document-meta>
</file>