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mogen afwijken van de tijdstippen van uitvoering - Knooppunt Nieuwe Meer,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voor het uitvoeren van diverse werkzaamheden, onder meer het aanstorten van nokken, intrillen van buispalen, inhijsen van de liggers voor brug 1 en inhijsen van de liggers voor KNM19, ten behoeve van het project knooppunt Nieuwe Meer. Het gaan om een aanvulling op het reeds verleende maatwerkbesluit voor de periode van Q1 en Q2 2026, van 23 januari 2026 (kenmerk OD2025-0039639).</text:p>
            <text:p text:style-name="common-al">Er mag worden afgeweken van reguliere werktijden (te weten maandag t/m zaterdag voor 7.00 uur en na 19.00 uur) zoals genoemd in het Besluit bouwwerken leefomgeving.  </text:p>
            <text:p text:style-name="common-al">De specifieke momenten en werkzaamheden zijn terug te vinden in het besluit.</text:p>
            <text:p text:style-name="common-al">Aanvrager: v.o.f. TriAX KNM</text:p>
            <text:p text:style-name="common-al">Zaaknummer: OD2026-0027897</text:p>
            <text:p text:style-name="common-al">DSO nummer: 2026042401419</text:p>
            <text:p text:style-name="common-al">Uitkomst besluit: verleend</text:p>
            <text:p text:style-name="common-al">Datum besluit: 18-05-2026</text:p>
            <text:p text:style-name="common-al">Bezwaar in te dienen tot en met: 29-06-2026</text:p>
            <text:p text:style-name="common-al">Namens: Gemeente Amsterdam</text:p>
            <text:p text:style-name="common-al">Wilt u de gepubliceerde documenten behorende bij deze bekendmaking in zien, klik dan <text:a xlink:href="https://edataloket.odnzkg.nl/?q={%22search%22:%22OD2026-0027897%22,%22aggs%22:{%22odnzkg_zaak_nummer%22:{%22key%22:%22odnzkg_zaak_nummer%22,%22field%22:%22odnzkg.zaak.nummer.keyword%22,%22fields%22:[],%22type%22:%22keyword%22,%22data%22:[%22OD2026-0027897%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7856</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856</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856</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OD2026-0027897</meta:user-defined>
    <meta:user-defined meta:name="DCTERMS.abstract">KNM-VG0401 Aanvulling week 21-26, maatwerkvoorschrift geluid Q1 + Q2 2026</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Besluit vaststellen maatwerkvoorschriften voor het mogen afwijken van de tijdstippen van uitvoering - Knooppunt Nieuwe Meer, Amsterdam</meta:user-defined>
    <meta:user-defined meta:name="DCTERMS.W3CDTF/DCTERMS.available">2026-05-20</meta:user-defined>
    <meta:user-defined meta:name="DCTERMS.W3CDTF/OVERHEIDop.jaargang">2026</meta:user-defined>
    <meta:user-defined meta:name="OVERHEIDop.publicationIssue">237856</meta:user-defined>
    <meta:user-defined meta:name="OVERHEIDop.GmbID/DC.identifier">gmb-2026-237856</meta:user-defined>
    <meta:user-defined meta:name="OVERHEIDop.versieInformatie"/>
  </office:meta>
</office:document-meta>
</file>