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18145638i9da617c5-7c76-42c8-aec7-92d4e2afaad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aan Prins Bernhardlaan te Waddinxveen</text:p>
      <text:section text:name="regeling_id1-3-2" text:style-name="regeling">
        <text:section text:name="aanhef_id1-3-2-1" text:style-name="aanhef">
          <text:section text:name="context_id1-3-2-1-1" text:style-name="context">
            <text:p text:style-name="context.al">542393</text:p>
            <text:p text:style-name="context_bottom"/>
          </text:section>
          <text:section text:name="considerans_id1-3-2-1-2" text:style-name="considerans">
            <text:list text:style-name="id1-3-2-1-2-1">
              <text:list-item text:style-override="id1-3-2-1-2-1-1">
                <text:number>1.</text:number>
                <text:p text:style-name="al">
                <text:span text:style-name="nadrukvet">Aanleiding </text:span>
              </text:p>
              </text:list-item>
            </text:list>
            <text:p text:style-name="considerans.al">Een buurtbewoner op de Prins Bernhardlaan heeft bij de gemeente een verzoek ingediend voor een gehandicaptenparkeerplaats in de nabijheid van de woning. Er zijn twee algemene gehandicaptenparkeerplaatsen beschikbaar, maar dit is niet voldoende. De twee huidige parkeerplaatsen zijn regelmatig bezet, waardoor eigenaren van een gehandicaptenparkeerkaart niet altijd binnen loopafstand kunnen parkeren. Daarom heeft de gemeente in overleg met de eigenaar van het perceel besloten om een extra algemene gehandicaptenparkeerplaats beschikbaar te stellen.</text:p>
            <text:p text:style-name="considerans.al"/>
            <text:list text:style-name="id1-3-2-1-2-4">
              <text:list-item text:style-override="id1-3-2-1-2-4-1">
                <text:number>2.</text:number>
                <text:p text:style-name="al">
                <text:span text:style-name="nadrukvet">Vereiste verkeersbesluit</text:span>
              </text:p>
              </text:list-item>
            </text:list>
            <text:p text:style-name="considerans.al">Op grond van artikel 18, eerste lid onder d, van de Wegenverkeerswet 1994 is het college van burgemeester en wethouders bevoegd tot het nemen van verkeersbesluiten.</text:p>
            <text:p text:style-name="considerans.al">Op grond van de Mandaten- en volmachtenlijst 2025 heeft het college van burgemeester en wethouders de bevoegdheid tot het nemen van verkeersbesluiten gemandateerd aan de beleidsadviseur verkeer.</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list text:style-name="id1-3-2-1-2-9">
              <text:list-item text:style-override="id1-3-2-1-2-9-1">
                <text:number>3.</text:number>
                <text:p text:style-name="al">
                <text:span text:style-name="nadrukvet">Motivering</text:span>
              </text:p>
              </text:list-item>
            </text:list>
            <text:p text:style-name="considerans.al">Uit het oogpunt van het zoveel mogelijk waarborgen van de vrijheid van het verkeer, is het gewenst om op de Prins Bernhardlaan over te gaan tot het realiseren van een gehandicaptenparkeerplaats. Gelet op de parkeerdruk op de Prins Bernhardlaan en het tekort aan een algemene gehandicaptenparkeerplaats, kan redelijkerwijs geen vrije parkeerplaats binnen beperkte loopafstand worden gegarandeerd. Hiermee is de noodzaak van een dergelijke parkeerplaats aangetoond.</text:p>
            <text:p text:style-name="considerans.al">Hoewel de locatie van de gehandicaptenparkeerplaats niet op een perceel van de gemeente Waddinxveen ligt, is het perceel wel openbaar toegankelijk. Volgens artikel 1, lid 1, onder b van de wegenverkeerswet 1994, mag de gemeente een verkeersbesluit nemen voor wegen die openbaar toegankelijk zijn.</text:p>
            <text:p text:style-name="considerans.al"/>
            <text:list text:style-name="id1-3-2-1-2-13">
              <text:list-item text:style-override="id1-3-2-1-2-13-1">
                <text:number>4.</text:number>
                <text:p text:style-name="al">
                <text:span text:style-name="nadrukvet">Overleg</text:span>
              </text:p>
              </text:list-item>
            </text:list>
            <text:p text:style-name="considerans.al">Overeenkomstig artikel 24 van het Besluit Administratieve Bepalingen inzake het Wegverkeer heeft overleg plaatsgevonden met de verkeersadviseur van Politie, eenheid Den Haag, Dienst operationele ondersteuning, afdeling infrastructuur. Hij bracht hierover een positief advies uit.</text:p>
            <text:p text:style-name="considerans.al">Overeenkomstig artikel 23 van het Besluit Administratieve Bepalingen inzake het Wegverkeer heeft overleg plaatsgevonden met de eigenaar van het perceel. De eigenaar heeft ingestemd met het verkeersbesluit. Een kopie van het verkeersbesluit wordt ter informatie naar de eigenaar gestuurd.</text:p>
            <text:p text:style-name="considerans.al"/>
            <text:list text:style-name="id1-3-2-1-2-17">
              <text:list-item text:style-override="id1-3-2-1-2-17-1">
                <text:number>5.</text:number>
                <text:p text:style-name="al">
                <text:span text:style-name="nadrukvet">Belangenafweging</text:span>
              </text:p>
              </text:list-item>
            </text:list>
            <text:p text:style-name="considerans.al">Eventuele zienswijzen die ingediend zouden worden, wegen niet op tegen het belang dat met dit besluit gemoeid is, namelijk het waarborgen van de vrijheid van verkeer voor eigenaren van een gehandicaptenparkeerkaart. Bovendien zijn de gevolgen voor omwonenden en overige weggebruikers zeer beperkt. Er is nu al een tekort aan een gehandicaptenparkeerplaats, daarom maken eigenaren van een gehandicaptenparkeerkaart gebruik van algemene parkeerplaatsen. Er vindt hooguit een verplaatsing van geparkeerde voertuigen plaats.</text:p>
            <text:p text:style-name="considerans.al">Daarnaast betreft het een gehandicaptenparkeerplaats ter hoogte van een gebouw met een zorgfunctie. Het is daarom aannemelijk dat meerdere omwonden of bezoekers gebruik zullen maken van de gehandicaptenparkeerplaats. De parkeerplaats dient daarmee het algemeen belang, in het bijzonder het waarborgen van de bruikbaarheid van de weg en het bevorderen van de toegankelijkheid voor personen met een beperking.</text:p>
            <text:p text:style-name="considerans.al"/>
            <text:list text:style-name="id1-3-2-1-2-21">
              <text:list-item text:style-override="id1-3-2-1-2-21-1">
                <text:number>6.</text:number>
                <text:p text:style-name="al">
                <text:span text:style-name="nadrukvet">Bekendmaking van het verkeersbesluit</text:span>
              </text:p>
              </text:list-item>
            </text:list>
            <text:p text:style-name="considerans.al">Het verkeersbesluit wordt bekendgemaakt op <text:a xlink:href="http://www.officielebekendmakingen.nl" xlink:type="simple"><text:span text:style-name="nadrukondlijn">www.officielebekendmakingen.nl</text:span></text:a> en in de lokale krant Hart van Holland, Waddinxveen. Tegen het verkeersbesluit kunt u bezwaar maken. Ga daarvoor naar <text:a xlink:href="http://www.waddinxveen.nl/bezwaar" xlink:type="simple"><text:span text:style-name="nadrukondlijn">www.waddinxveen.nl/bezwaar</text:span></text:a>.</text:p>
            <text:p text:style-name="considerans_bottom"/>
          </text:section>
        </text:section>
        <text:section text:name="regeling-tekst_id1-3-2-2" text:style-name="regeling-tekst">
          <text:section text:name="tekst_id1-3-2-2-1" text:style-name="tekst">
            <text:list text:style-name="id1-3-2-2-1-1">
              <text:list-item text:style-override="id1-3-2-2-1-1-1">
                <text:number>7.</text:number>
                <text:p text:style-name="al">
                <text:span text:style-name="nadrukvet">Besluit</text:span>
              </text:p>
              </text:list-item>
            </text:list>
            <text:p text:style-name="common-al">Het college van burgemeester en wethouders besluit om op grond van vorenstaande overwegingen het volgende verkeersbesluit te nemen:</text:p>
            <text:list text:style-name="id1-3-2-2-1-3">
              <text:list-item text:style-override="id1-3-2-2-1-3-1">
                <text:number>•</text:number>
                <text:p text:style-name="al">Het aanwijzen van een gehandicaptenparkeerplaats ter hoogte van Prins Bernhardlaan 10 tot en met 64, middels plaatsing van het bord E6 uit bijlage 1 van het RVV 1990.</text:p>
              </text:list-item>
            </text:list>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21 mei 2026 </text:span>
          </text:p>
          </text:section>
          <text:section text:name="ondertekening_id1-3-2-3-2">
            <text:p><text:span text:style-name="deze">Namens burgemeester en wethouders van Waddinxveen,</text:span></text:p>
          </text:section>
          <text:section text:name="ondertekening_id1-3-2-3-3">
            <text:p><text:span text:style-name="deze">de beleidsadviseur verkeer,</text:span></text:p>
          </text:section>
          <text:section text:name="ondertekening_id1-3-2-3-4">
            <text:p><text:span text:style-name="deze">Matthijs van Heiningen</text:span></text:p>
          </text:section>
        </text:section>
        <text:section text:name="bezwaarschrift_id1-3-2-4" text:style-name="bezwaarschrift">
          <text:p text:style-name="bezwaarschrift_top"/>
          <text:list text:style-name="id1-3-2-4-1">
            <text:list-item text:style-override="id1-3-2-4-1-1">
              <text:number>7.</text:number>
              <text:p text:style-name="al">
              <text:span text:style-name="nadrukvet"> Bezwaar- en beroepsclausule</text:span> <text:span text:style-name="nadrukvet"/></text:p>
            </text:list-item>
          </text:list>
          <text:p text:style-name="bezwaarschrift_al">
          <text:span text:style-name="nadrukvet">Bent u het niet eens met ons besluit?</text:span> </text:p>
          <text:p text:style-name="bezwaarschrift_al">Dan kunt u bezwaar maken. Stuur binnen zes weken na verzenddatum van deze brief uw schriftelijke bezwaar op. Schrijf een gemotiveerd bezwaarschrift en stuur deze naar:   </text:p>
          <text:p text:style-name="bezwaarschrift_al">College Waddinxveen</text:p>
          <text:p text:style-name="bezwaarschrift_al">College van burgemeester en wethouders</text:p>
          <text:p text:style-name="bezwaarschrift_al">t.a.v. de commissie bezwaarschriften</text:p>
          <text:p text:style-name="bezwaarschrift_al">Postbus 400</text:p>
          <text:p text:style-name="bezwaarschrift_al"> 2740 AK Waddinxveen  </text:p>
          <text:p text:style-name="bezwaarschrift_al">Zorg ervoor dat u het bezwaarschrift binnen zes weken na de verzenddatum van deze beslissing opstuurt. Daarmee voorkomt u dat uw bezwaarschrift niet meer in behandeling genomen wordt, omdat het anders te laat is. Vergeet u niet het bezwaarschrift te ondertekenen. Stuur een kopie van deze brief mee met uw bezwaarschrift.  </text:p>
          <text:p text:style-name="bezwaarschrift_al">In het bezwaarschrift zet u verder:</text:p>
          <text:list text:style-name="id1-3-2-4-11">
            <text:list-item text:style-override="id1-3-2-4-11-1">
              <text:number>•</text:number>
              <text:p text:style-name="al">uw naam en adres;</text:p>
            </text:list-item>
            <text:list-item text:style-override="id1-3-2-4-11-2">
              <text:number>•</text:number>
              <text:p text:style-name="al">de datum van uw bezwaarschrift;</text:p>
            </text:list-item>
            <text:list-item text:style-override="id1-3-2-4-11-3">
              <text:number>•</text:number>
              <text:p text:style-name="al">een omschrijving van de beslissing van de gemeente, waartegen u bezwaar maakt;</text:p>
            </text:list-item>
            <text:list-item text:style-override="id1-3-2-4-11-4">
              <text:number>•</text:number>
              <text:p text:style-name="al">waarom u het niet met de beslissing eens bent.</text:p>
            </text:list-item>
          </text:list>
          <text:p text:style-name="bezwaarschrift_al">Deze gegevens zijn bepaald in artikel 6:5 van de Algemene wet bestuursrecht. Vergeet u niet het bezwaarschrift te ondertekenen. Stuur een kopie van deze brief mee met uw bezwaarschrift.   </text:p>
          <text:p text:style-name="bezwaarschrift_al">Heeft u een bezwaarschrift ingediend?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  </text:p>
          <text:p text:style-name="bezwaarschrift_al">U kunt ook digitaal een verzoek voor een voorlopige voorziening indienen. Daarvoor moet u wel beschikken over een elektronische handtekening (DigiD). Kijk op de website <text:a xlink:href="http://loket.rechtspraak.nl/bestuursrecht" xlink:type="simple"><text:span text:style-name="nadrukondlijn">http://loket.rechtspraak.nl/bestuursrecht</text:span></text:a> voor meer informatie over het digitaal indienen van een verzoek om voorlopige voorziening.  </text:p>
          <text:p text:style-name="bezwaarschrift_al">Een afschrift van dit besluit wordt verzonden aan: </text:p>
          <text:list text:style-name="id1-3-2-4-17">
            <text:list-item text:style-override="id1-3-2-4-17-1">
              <text:number>a.</text:number>
              <text:p text:style-name="al">de verkeersadviseur van Politie; </text:p>
            </text:list-item>
            <text:list-item text:style-override="id1-3-2-4-17-2">
              <text:number>b.</text:number>
              <text:p text:style-name="al"> Communicatie ter publicatie;</text:p>
            </text:list-item>
            <text:list-item text:style-override="id1-3-2-4-17-3">
              <text:number>c.</text:number>
              <text:p text:style-name="al"> De eigenaar van het perceel.</text:p>
            </text:list-item>
          </text:list>
          <text:p text:style-name="bezwaarschrift_al">
          <text:span text:style-name="nadrukvet">Bijlage</text:span>
        </text:p>
          <text:p text:style-name="bezwaarschrift_al">
          <draw:frame><draw:text-box><text:section text:name="plaatje_id1-3-2-4-19-1" text:style-name="plaatje">
            <text:p text:style-name="illustratie_id1-3-2-4-19-1-1"><draw:frame draw:style-name="illustratie_id1-3-2-4-19-1-1" text:anchor-type="paragraph" svg:width="140mm" svg:height="118.4mm"><draw:image xlink:href="Pictures/Schermafbeelding2026-05-18145638i9da617c5-7c76-42c8-aec7-92d4e2afaad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237629</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629</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629</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aanwijzen van een gehandicaptenparkeerplaats  - aan Prins Bernhardlaan te Waddinx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42393</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aan Prins Bernhardlaan te Waddinxveen</meta:user-defined>
    <meta:user-defined meta:name="DCTERMS.W3CDTF/DCTERMS.available">2026-05-20</meta:user-defined>
    <meta:user-defined meta:name="DCTERMS.W3CDTF/OVERHEIDop.jaargang">2026</meta:user-defined>
    <meta:user-defined meta:name="OVERHEIDop.publicationIssue">237629</meta:user-defined>
    <meta:user-defined meta:name="OVERHEIDop.GmbID/DC.identifier">gmb-2026-237629</meta:user-defined>
    <meta:user-defined meta:name="OVERHEIDop.versieInformatie"/>
  </office:meta>
</office:document-meta>
</file>