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Koenraad van Zwaben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Koenraad van Zwaben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Koenraad van Zwabenstraat, ter hoogte van pandnummer 58,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0 me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36518</text:span><text:line-break/><text:date style:data-style-name="dag" text:fixed="true" text:date-value="2026-05-20"/><text:line-break/><text:date style:data-style-name="jaar" text:fixed="true" text:date-value="2026-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6518</text:span><text:date style:data-style-name="nicedate" text:fixed="true" text:date-value="2026-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6518</text:span><text:date style:data-style-name="nicedate" text:fixed="true" text:date-value="2026-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Koenraad van Zwabenstraat, ter hoogte van pandnummer 58</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Koenraad van Zwabenstraat (ROTTERDAM)</meta:user-defined>
    <meta:user-defined meta:name="DCTERMS.W3CDTF/DCTERMS.available">2026-05-20</meta:user-defined>
    <meta:user-defined meta:name="DCTERMS.W3CDTF/OVERHEIDop.jaargang">2026</meta:user-defined>
    <meta:user-defined meta:name="OVERHEIDop.publicationIssue">236518</meta:user-defined>
    <meta:user-defined meta:name="OVERHEIDop.GmbID/DC.identifier">gmb-2026-236518</meta:user-defined>
    <meta:user-defined meta:name="OVERHEIDop.versieInformatie"/>
  </office:meta>
</office:document-meta>
</file>