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Proef Vooruitpas gemeente Amersfoort</text:p>
      <text:section text:name="regeling_id1-3-2" text:style-name="regeling">
        <text:section text:name="aanhef_id1-3-2-1" text:style-name="aanhef">
          <text:section text:name="preambule_id1-3-2-1-1" text:style-name="preambule">
            <text:p text:style-name="al">Het college van burgemeester en wethouders van de gemeente Amersfoort;</text:p>
            <text:p text:style-name="al"/>
            <text:p text:style-name="al">gelet op artikel 4:81 van de Algemene wet bestuursrecht;</text:p>
            <text:p text:style-name="al"/>
            <text:p text:style-name="al">overwegende dat:</text:p>
            <text:p text:style-name="al"/>
            <text:p text:style-name="al">Nederlandse Spoorwegen (NS) een proef wil uitvoeren voor gratis treinvervoer voor inwoners met een inkomen tot 120% van de bijstandsnorm;</text:p>
            <text:p text:style-name="al"/>
            <text:p text:style-name="al">NS deze proef op zeer korte termijn wil starten, waardoor het voor de gemeente qua tijd en uitvoerbaarheid onmogelijk is om voor alle mogelijke aanvragen in de stad een nieuwe inkomensbeoordeling uit te voeren;</text:p>
            <text:p text:style-name="al"/>
            <text:p text:style-name="al">om die reden, omwille van de snelheid en ambtelijke haalbaarheid, gekozen is voor een voorselectie waarbij uitsluitend huishoudens worden uitgenodigd waarvan de gemeente via de Sport en Cultuurregeling 2026 al heeft vastgesteld dat zij over dit lage inkomen beschikken;</text:p>
            <text:p text:style-name="al"/>
            <text:p text:style-name="al">er voor deze proef in totaal maximaal 1000 passen beschikbaar zijn en de verdeling bij overtekening daarom via een loting plaatsvindt;</text:p>
            <text:p text:style-name="al"/>
            <text:p text:style-name="al">besluit vast te stellen de volgende beleidsregel:</text:p>
            <text:p text:style-name="al"/>
            <text:p text:style-name="al">
            <text:span text:style-name="nadrukvet">Beleidsregel Proef Vooruitpas gemeente Amersfoor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oelgroep en voorwaarden</text:p>
            <text:list text:style-name="id1-3-2-2-1-2">
              <text:list-item text:style-override="id1-3-2-2-1-2">
                <text:number>1.</text:number>
                <text:p text:style-name="al">Deze beleidsregel is uitsluitend van toepassing op huishoudens in de gemeente Amersfoort waaraan in 2026 een bijdrage voor de Sport en Cultuurregeling voor volwassenen is verstrekt.</text:p>
              </text:list-item>
              <text:list-item text:style-override="id1-3-2-2-1-3">
                <text:number>2.</text:number>
                <text:p text:style-name="al">Binnen een in aanmerking komend huishouden kan de Vooruitpas uitsluitend worden aangevraagd voor: a. de natuurlijke persoon van 18 jaar en ouder (hoofdaanvrager) en diens eventuele partner; b. thuiswonende kinderen van de hoofdaanvrager en eventuele partner, die op hetzelfde adres staan ingeschreven en geboren zijn vóór 1 januari 2015.</text:p>
              </text:list-item>
              <text:list-item text:style-override="id1-3-2-2-1-4">
                <text:number>3.</text:number>
                <text:p text:style-name="al">Een absolute voorwaarde voor toekenning en behoud van de Vooruitpas is dat de aanvragers instemmen met het anoniem delen van reisgedrag en reisbehoefte met de NS. Als deze toestemming tijdens de proef wordt ingetrokken, kan de Vooruitpas door NS direct worden beëindigd.</text:p>
              </text:list-item>
            </text:list>
          </text:section>
          <text:section text:name="artikel_id1-3-2-2-2" text:style-name="artikel">
            <text:p text:style-name="artikel_kop_titel"><text:span text:style-name="artikel_kop_label">Artikel</text:span> <text:span text:style-name="artikel_kop_nr">2.</text:span> Aanvraagprocedure</text:p>
            <text:list text:style-name="id1-3-2-2-2-2">
              <text:list-item text:style-override="id1-3-2-2-2-2">
                <text:number>1.</text:number>
                <text:p text:style-name="al">Inwoners uit de in artikel 1 lid 1 genoemde doelgroep ontvangen een brief met een unieke, eenmalig te gebruiken aanmeldcode.</text:p>
              </text:list-item>
              <text:list-item text:style-override="id1-3-2-2-2-3">
                <text:number>2.</text:number>
                <text:p text:style-name="al">Een aanvraag kan uitsluitend digitaal worden ingediend met gebruikmaking van deze unieke aanmeldcode.</text:p>
              </text:list-item>
              <text:list-item text:style-override="id1-3-2-2-2-4">
                <text:number>3.</text:number>
                <text:p text:style-name="al">Aanvragen kunnen uitsluitend worden ingediend in de periode van 15 mei 2026 tot en met 31 mei 2026.</text:p>
              </text:list-item>
            </text:list>
          </text:section>
          <text:section text:name="artikel_id1-3-2-2-3" text:style-name="artikel">
            <text:p text:style-name="artikel_kop_titel"><text:span text:style-name="artikel_kop_label">Artikel</text:span> <text:span text:style-name="artikel_kop_nr">3.</text:span> Maximumaantal passen en verdeling door loting</text:p>
            <text:list text:style-name="id1-3-2-2-3-2">
              <text:list-item text:style-override="id1-3-2-2-3-2">
                <text:number>1.</text:number>
                <text:p text:style-name="al">Er worden in het kader van deze proef door NS maximaal 1000 Vooruit Passen verstrekt.</text:p>
              </text:list-item>
              <text:list-item text:style-override="id1-3-2-2-3-3">
                <text:number>2.</text:number>
                <text:p text:style-name="al">Als er na de sluitingsdatum meer aanvragen zijn ingediend dan het beschikbare aantal passen, wordt de toekenning bepaald door middel van een eenmalige, aselecte loting.</text:p>
              </text:list-item>
              <text:list-item text:style-override="id1-3-2-2-3-4">
                <text:number>3.</text:number>
                <text:p text:style-name="al">De loting vindt plaats op het niveau van huishoudens. Aan de hand van een geanonimiseerd zaaknummer per huishouden wordt een willekeurig getal toegekend ter rangschikking.</text:p>
              </text:list-item>
              <text:list-item text:style-override="id1-3-2-2-3-5">
                <text:number>4.</text:number>
                <text:p text:style-name="al">Het vastgestelde maximum van 1000 passen mag niet worden overschreden. Als de toewijzing aan een ingeloot huishouden ertoe leidt dat dit maximum wordt overschreden, wordt de aanvraag van dit betreffende huishouden afgewezen en stopt de verdere toewijzing.</text:p>
              </text:list-item>
            </text:list>
          </text:section>
          <text:section text:name="artikel_id1-3-2-2-4" text:style-name="artikel">
            <text:p text:style-name="artikel_kop_titel"><text:span text:style-name="artikel_kop_label">Artikel</text:span> <text:span text:style-name="artikel_kop_nr">4.</text:span> Afwijzingsgronden</text:p>
            <text:p text:style-name="al">Een aanvraag wordt in ieder geval afgewezen als:</text:p>
            <text:list text:style-name="id1-3-2-2-4-3">
              <text:list-item text:style-override="id1-3-2-2-4-3-1">
                <text:number>1.</text:number>
                <text:p text:style-name="al">de aanvraag niet is voorzien van een geldige, unieke aanmeldcode.</text:p>
              </text:list-item>
              <text:list-item text:style-override="id1-3-2-2-4-3-2">
                <text:number>2.</text:number>
                <text:p text:style-name="al">de aanvrager niet behoort tot de doelgroep of niet voldoet aan de voorwaarden uit artikel 1.</text:p>
              </text:list-item>
              <text:list-item text:style-override="id1-3-2-2-4-3-3">
                <text:number>3.</text:number>
                <text:p text:style-name="al">het in artikel 3 genoemde maximumaantal als gevolg van de loting is bereikt.</text:p>
              </text:list-item>
            </text:list>
          </text:section>
          <text:section text:name="artikel_id1-3-2-2-5" text:style-name="artikel">
            <text:p text:style-name="artikel_kop_titel"><text:span text:style-name="artikel_kop_label">Artikel</text:span> <text:span text:style-name="artikel_kop_nr">5.</text:span> Inwerkingtreding</text:p>
            <text:p text:style-name="al">Deze beleidsregel treedt in werking op de dag na de officiële bekendmak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6197</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197</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6197</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mersfoort</meta:user-defined>
    <meta:user-defined meta:name="OVERHEID.Informatietype/DC.type">officiële publicatie</meta:user-defined>
    <meta:user-defined meta:name="OVERHEIDop.Rubriek/DC.type">beleidsregel</meta:user-defined>
    <meta:user-defined meta:name="OVERHEID.Gemeente/DCTERMS.publisher">Amersfoort</meta:user-defined>
    <meta:user-defined meta:name="OVERHEID.Gemeente/OVERHEID.authority">Amersfoort</meta:user-defined>
    <meta:user-defined meta:name="OVERHEID.TaxonomieBeleidsagendaDecentraal/OVERHEID.category">Financiën | Organisatie en beleid</meta:user-defined>
    <meta:user-defined meta:name="DC.source">artikel 4:81 van de Algemene wet bestuursrecht]|[1.0:c:BWBR0005537&amp;artikel=4%3A81&amp;g=2026-01-01</meta:user-defined>
    <meta:user-defined meta:name="DCTERMS.alternative">Beleidsregel Proef Vooruitpas gemeente Amersfoort</meta:user-defined>
    <dc:language>nl</dc:language>
    <meta:user-defined meta:name="OVERHEIDop.locatietype/OVERHEIDop.gebiedsmarkering">Gemeente</meta:user-defined>
    <meta:user-defined meta:name="DC.title">Beleidsregel Proef Vooruitpas gemeente Amersfoort</meta:user-defined>
    <meta:user-defined meta:name="DCTERMS.W3CDTF/DCTERMS.available">2026-05-21</meta:user-defined>
    <meta:user-defined meta:name="DCTERMS.W3CDTF/OVERHEIDop.jaargang">2026</meta:user-defined>
    <meta:user-defined meta:name="OVERHEIDop.publicationIssue">236197</meta:user-defined>
    <meta:user-defined meta:name="OVERHEIDop.betreftRegeling">CVDR761867_1</meta:user-defined>
    <meta:user-defined meta:name="xs:date/OVERHEIDop.startdatum">2026-05-22</meta:user-defined>
    <meta:user-defined meta:name="OVERHEIDop.GmbID/DC.identifier">gmb-2026-236197</meta:user-defined>
    <meta:user-defined meta:name="OVERHEIDop.versieInformatie"/>
  </office:meta>
</office:document-meta>
</file>