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n voor ander gebruik Zanddwarsstraat 11 1011H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Zanddwarsstraat 11 1011HN Amsterdam</text:p>
            <text:p text:style-name="common-al">Datum ontvangst: 07-05-2026</text:p>
            <text:p text:style-name="common-al">Zaaknummer: Z2026-02006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442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442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442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0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n voor ander gebruik Zanddwarsstraat 11 1011HN Amsterdam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442</meta:user-defined>
    <meta:user-defined meta:name="OVERHEIDop.GmbID/DC.identifier">gmb-2026-235442</meta:user-defined>
    <meta:user-defined meta:name="OVERHEIDop.versieInformatie"/>
  </office:meta>
</office:document-meta>
</file>