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Meerluststraat 313 Amsterdam , 15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br. Van der Veekens B.V.</text:p>
            <text:p text:style-name="common-al">Zaaknummer: OD2026-0030771</text:p>
            <text:p text:style-name="common-al">DSO nummer: 2026051101891</text:p>
            <text:p text:style-name="common-al">Ontvangstdatum melding: 11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376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376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376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0771</meta:user-defined>
    <meta:user-defined meta:name="DCTERMS.abstract">16089_ NZ3 maaiveldinrichting Elzenhagen 1 (Nabij Meerluststraat 313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Meerluststraat 313 Amsterdam , 15 meter richting zuidwesten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376</meta:user-defined>
    <meta:user-defined meta:name="OVERHEIDop.GmbID/DC.identifier">gmb-2026-235376</meta:user-defined>
    <meta:user-defined meta:name="OVERHEIDop.versieInformatie"/>
  </office:meta>
</office:document-meta>
</file>