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4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cob van Lennepkade ter hoogte van nummer: 412 in AMSTERDAM</text:p>
            <text:p text:style-name="common-al">Looptijd :26-05-2026 t/m 17-07-2026</text:p>
            <text:p text:style-name="common-al">Verzonden naar aanvrager op: 15-05-2026</text:p>
            <text:p text:style-name="common-al">Kenmerk gemeente: Z/26/31285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5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5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520</meta:user-defined>
    <meta:user-defined meta:name="DCTERMS.abstract">Object, Jacob van Lennepkade 412, 26 mei-17 jul., Jacob van Lennepkade ter hoogte van nummer: 412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412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54</meta:user-defined>
    <meta:user-defined meta:name="OVERHEIDop.GmbID/DC.identifier">gmb-2026-235054</meta:user-defined>
    <meta:user-defined meta:name="OVERHEIDop.versieInformatie"/>
  </office:meta>
</office:document-meta>
</file>