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Hogguerstraat ter hoogte van nummer: 4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urgemeester Hogguerstraat ter hoogte van nummer: 449 in Amsterdam</text:p>
            <text:p text:style-name="common-al">Looptijd :20-05-2026 t/m 25-05-2026</text:p>
            <text:p text:style-name="common-al">Verzonden naar aanvrager op: 15-05-2026</text:p>
            <text:p text:style-name="common-al">Kenmerk gemeente: Z/26/31275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58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5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5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80</meta:user-defined>
    <meta:user-defined meta:name="DCTERMS.abstract">wcht op wior /TVM parkeervak,Burgemeester Hogguerstraat 449 1064CT, 20260520, Burgemeester Hogguerstraat ter hoogte van nummer: 449</meta:user-defined>
    <dc:language>nl</dc:language>
    <meta:user-defined meta:name="OVERHEIDop.locatietype/OVERHEIDop.gebiedsmarkering">Punt</meta:user-defined>
    <meta:user-defined meta:name="DC.title">Besluit apv vergunning Verleend - Burgemeester Hogguerstraat ter hoogte van nummer: 449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50</meta:user-defined>
    <meta:user-defined meta:name="OVERHEIDop.GmbID/DC.identifier">gmb-2026-235050</meta:user-defined>
    <meta:user-defined meta:name="OVERHEIDop.versieInformatie"/>
  </office:meta>
</office:document-meta>
</file>