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Poeldijkstraat 331 1059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5-05-2026</text:p>
            <text:p text:style-name="common-al">Zaakadres: Poeldijkstraat 331 1059VL Amsterdam</text:p>
            <text:p text:style-name="common-al">Zaaknummer: Z2026-02014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0142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88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8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8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14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Poeldijkstraat 331 1059VL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882</meta:user-defined>
    <meta:user-defined meta:name="OVERHEIDop.GmbID/DC.identifier">gmb-2026-234882</meta:user-defined>
    <meta:user-defined meta:name="OVERHEIDop.versieInformatie"/>
  </office:meta>
</office:document-meta>
</file>