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5-15123648i48f5dbda-285f-4d07-8d15-85af3bd340a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1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12">
      <text:list-level-style-bullet text:bullet-char="-" text:level="1">
        <style:list-level-properties text:min-label-width="10mm"/>
      </text:list-level-style-bullet>
    </text:list-style>
    <text:list-style style:name="id1-3-2-1-2-12-1">
      <text:list-level-style-bullet text:bullet-char="-" text:level="1">
        <style:list-level-properties text:min-label-width="10mm"/>
      </text:list-level-style-bullet>
    </text:list-style>
    <text:list-style style:name="id1-3-2-1-2-12-2">
      <text:list-level-style-bullet text:bullet-char="-" text:level="1">
        <style:list-level-properties text:min-label-width="10mm"/>
      </text:list-level-style-bullet>
    </text:list-style>
    <text:list-style style:name="id1-3-2-1-2-12-3">
      <text:list-level-style-bullet text:bullet-char="-" text:level="1">
        <style:list-level-properties text:min-label-width="10mm"/>
      </text:list-level-style-bullet>
    </text:list-style>
    <text:list-style style:name="id1-3-2-1-2-12-4">
      <text:list-level-style-bullet text:bullet-char="-" text:level="1">
        <style:list-level-properties text:min-label-width="10mm"/>
      </text:list-level-style-bullet>
    </text:list-style>
    <text:list-style style:name="id1-3-2-1-2-12-5">
      <text:list-level-style-bullet text:bullet-char="-" text:level="1">
        <style:list-level-properties text:min-label-width="10mm"/>
      </text:list-level-style-bullet>
    </text:list-style>
    <text:list-style style:name="id1-3-2-1-2-12-6">
      <text:list-level-style-bullet text:bullet-char="-" text:level="1">
        <style:list-level-properties text:min-label-width="10mm"/>
      </text:list-level-style-bullet>
    </text:list-style>
    <text:list-style style:name="id1-3-2-1-2-1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16-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text:list-style style:name="id1-3-2-4-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keersbesluit voor het intrekken van een gehandicaptenparkeerplaats op kenteken aan Mahoniehout te Waddinxveen</text:p>
      <text:section text:name="regeling_id1-3-2" text:style-name="regeling">
        <text:section text:name="aanhef_id1-3-2-1" text:style-name="aanhef">
          <text:section text:name="context_id1-3-2-1-1" text:style-name="context">
            <text:p text:style-name="context.al">542355</text:p>
            <text:p text:style-name="context_bottom"/>
          </text:section>
          <text:section text:name="considerans_id1-3-2-1-2" text:style-name="considerans">
            <text:list text:style-name="id1-3-2-1-2-1">
              <text:list-item text:style-override="id1-3-2-1-2-1-1">
                <text:number>1.</text:number>
                <text:p text:style-name="al">
                <text:span text:style-name="nadrukvet">Aanleiding </text:span>
              </text:p>
              </text:list-item>
            </text:list>
            <text:p text:style-name="considerans.al">Op 15 januari 2025 heeft de gemeente Waddinxveen een verkeersbesluit genomen om een gehandicaptenparkeerplaats op kenteken aan te wijzen ter hoogte van Mahoniehout 80. De parkeerplaats wordt niet langer door de eigenaar gebruikt, waardoor het niet langer nodig is om het parkeervak aan de openbaarheid onttrokken te houden. Daarom is het wenselijk om het in 2025 genomen betreffende verkeersbesluit in te trekken en de besloten verkeersmaatregel ter plaatse ongedaan te maken.</text:p>
            <text:p text:style-name="considerans.al"/>
            <text:list text:style-name="id1-3-2-1-2-4">
              <text:list-item text:style-override="id1-3-2-1-2-4-1">
                <text:number>2.</text:number>
                <text:p text:style-name="al">
                <text:span text:style-name="nadrukvet">Juridische grondslagen</text:span>
              </text:p>
              </text:list-item>
            </text:list>
            <text:p text:style-name="considerans.al">Op grond van artikel 18, eerste lid, onder d van de Wegenverkeerswet 1994 (hierna te noemen: Wvw 1994) is het college van burgemeester en wethouders bevoegd tot het intrekken van verkeersbesluiten.</text:p>
            <text:p text:style-name="considerans.al">Op grond van de Mandaten- en volmachtenregeling Waddinxveen 2025 heeft het college van burgemeester en wethouders de bevoegdheid tot het intrekken van verkeersbesluiten gemandateerd aan de (beleids)adviseur verkeer van de afdeling Leefomgeving.</text:p>
            <text:p text:style-name="considerans.al">Op grond van artikel 15, eerste lid van de Wvw 1994 moet een verkeersbesluit worden genomen voor de plaatsing of verwijdering van de in artikel 12 van het Besluit administratieve bepalingen inzake het wegverkeer (hierna te noemen: BABW) genoemde verkeerstekens, alsmede voor onderborden voor zover daardoor een gebod of verbod ontstaat of wordt gewijzigd.</text:p>
            <text:p text:style-name="considerans.al">Ter aanvulling op artikel 15, eerste lid van de Wvw 1994 zal het gereserveerde parkeervak ter hoogte van Mahoniehout 80 ter plaatse ongedaan worden gemaakt en zal het gereserveerde parkeervak weer opengesteld worden voor algemeen gebruik. Dit betekent dat artikel 26, eerste lid, onder c van het Reglement Verkeersregels en Verkeerstekens 1990 (RVV 1990) niet langer van toepassing is. In het verlengde daarvan wordt artikel 6:19 van de Algemene wet bestuursrecht (Awb) in acht genomen bij het intrekken van dit verkeersbesluit, doordat de mogelijkheid voor het indienen van bezwaar en beroep tegen het gereserveerde parkeervak van rechtswege komen te vervallen.</text:p>
            <text:p text:style-name="considerans.al"/>
            <text:list text:style-name="id1-3-2-1-2-10">
              <text:list-item text:style-override="id1-3-2-1-2-10-1">
                <text:number>3.</text:number>
                <text:p text:style-name="al">
                <text:span text:style-name="nadrukvet">Motiveringen en belangenafwegingen</text:span>
              </text:p>
              </text:list-item>
            </text:list>
            <text:p text:style-name="considerans.al">Aan dit intrekkingsbesluit liggen de volgende overwegingen ten grondslag: </text:p>
            <text:list text:style-name="id1-3-2-1-2-12">
              <text:list-item text:style-override="id1-3-2-1-2-12-1">
                <text:number>-</text:number>
                <text:p text:style-name="al">De Mahoniehout is gelegen binnen de bebouwde kom van de gemeente Waddinxveen, is in beheer bij de gemeente en wordt ook door de gemeente onderhouden;</text:p>
              </text:list-item>
              <text:list-item text:style-override="id1-3-2-1-2-12-2">
                <text:number>-</text:number>
                <text:p text:style-name="al"> In het verleden heeft de gemeente ter hoogte van Mahoniehout 80 een gehandicaptenparkeerplaats op kenteken gereserveerd;</text:p>
              </text:list-item>
              <text:list-item text:style-override="id1-3-2-1-2-12-3">
                <text:number>-</text:number>
                <text:p text:style-name="al"> De gemeente hiervoor op 15 januari 2025 een verkeersbesluit heeft gepubliceerd in de Staatscourant met kenmerk STCR-2025, 16561;</text:p>
              </text:list-item>
              <text:list-item text:style-override="id1-3-2-1-2-12-4">
                <text:number>-</text:number>
                <text:p text:style-name="al"> De aanleiding voor het reserveren van het parkeervak op de Mahoniehout was dat de bewoner, aangetoond met behulp van onafhankelijk medisch onderzoek, gebaat was zo dicht mogelijk bij de eigen woning te kunnen parkeren;</text:p>
              </text:list-item>
              <text:list-item text:style-override="id1-3-2-1-2-12-5">
                <text:number>-</text:number>
                <text:p text:style-name="al"> De eigenaar van het gereserveerde parkeervak gebruikt het parkeervak niet meer, waardoor het niet langer nodig is om het parkeervak aan de openbaarheid onttrokken te houden;</text:p>
              </text:list-item>
              <text:list-item text:style-override="id1-3-2-1-2-12-6">
                <text:number>-</text:number>
                <text:p text:style-name="al"> Door het niet langer onttrekken van het parkeervak aan de openbaarheid, is het wenselijk om de op 2025 besloten verkeersmaatregel ter plaatse ongedaan te maken en het parkeervak weer open te stellen voor algemeen gebruik.</text:p>
                <text:p text:style-name="al"/>
              </text:list-item>
            </text:list>
            <text:list text:style-name="id1-3-2-1-2-13">
              <text:list-item text:style-override="id1-3-2-1-2-13-1">
                <text:number>4.</text:number>
                <text:p text:style-name="al">
                <text:span text:style-name="nadrukvet">Overleg</text:span>
              </text:p>
              </text:list-item>
            </text:list>
            <text:p text:style-name="considerans.al">Overeenkomstig artikel 24 van het BABW is overleg gevoerd met de gemandateerde van de politie-eenheid Den Haag (verkeersadviseur), Dienst operationele ondersteuning van de afdeling Infrastructuur. De politie heeft ingestemd met het intrekken van de oorspronkelijke verkeersmaatregel, en heeft hierover een positief advies uitgebracht.</text:p>
            <text:p text:style-name="considerans.al"/>
            <text:list text:style-name="id1-3-2-1-2-16">
              <text:list-item text:style-override="id1-3-2-1-2-16-1">
                <text:number>5.</text:number>
                <text:p text:style-name="al">
                <text:span text:style-name="nadrukvet">Bekendmaking van het verkeersbesluit</text:span>
              </text:p>
              </text:list-item>
            </text:list>
            <text:p text:style-name="considerans.al">Het verkeersbesluit wordt bekendgemaakt op www.officielebekendmakingen.nl en in het Hart van Holland op de gemeentepagina. Tegen het verkeersbesluit kan bezwaar gemaakt worden. Ga daarvoor naar <text:a xlink:href="http://www.waddinxveen.nl/bezwaar." xlink:type="simple"><text:span text:style-name="nadrukondlijn">www.waddinxveen.nl/bezwaar.</text:span></text:a></text:p>
            <text:p text:style-name="considerans_bottom"/>
          </text:section>
        </text:section>
        <text:section text:name="regeling-tekst_id1-3-2-2" text:style-name="regeling-tekst">
          <text:section text:name="tekst_id1-3-2-2-1" text:style-name="tekst">
            <text:list text:style-name="id1-3-2-2-1-1">
              <text:list-item text:style-override="id1-3-2-2-1-1-1">
                <text:number>6.</text:number>
                <text:p text:style-name="al">
                <text:span text:style-name="nadrukvet">Besluit</text:span>
              </text:p>
              </text:list-item>
            </text:list>
            <text:p text:style-name="common-al">Het college van burgemeester en wethouders besluit om op grond van vorenstaande overwegingen het volgende verkeersbesluit in te trekken: </text:p>
            <text:list text:style-name="id1-3-2-2-1-3">
              <text:list-item text:style-override="id1-3-2-2-1-3-1">
                <text:number>1.</text:number>
                <text:p text:style-name="al">Het verkeersbesluit met kenmerk STCR-2025, 16561 met daarin het besluit om een   gehandicaptenparkeerplaats op kenteken aan te wijzen ter hoogte van Mahoniehout 80 en; </text:p>
              </text:list-item>
              <text:list-item text:style-override="id1-3-2-2-1-3-2">
                <text:number>2.</text:number>
                <text:p text:style-name="al"> Het verkeersbord E06 met onderbord OB309 (kenteken van de auto) uit Bijlage 1 van het RVV  1990 uit het straatbeeld te verwijderen, conform de bij dit besluit behorende tekening.</text:p>
              </text:list-item>
            </text:list>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Waddinxveen, </text:span>
            <text:span text:style-name="datum">21 mei 2026 </text:span>
          </text:p>
          </text:section>
          <text:section text:name="ondertekening_id1-3-2-3-2">
            <text:p><text:span text:style-name="deze">Namens burgemeester en wethouders van Waddinxveen,  </text:span></text:p>
          </text:section>
          <text:section text:name="ondertekening_id1-3-2-3-3">
            <text:p><text:span text:style-name="organisatie">De adviseur verkeer,</text:span></text:p>
          </text:section>
          <text:section text:name="ondertekening_id1-3-2-3-4">
            <text:p><text:span text:style-name="organisatie">Matthijs van Heiningen </text:span></text:p>
          </text:section>
        </text:section>
        <text:section text:name="bezwaarschrift_id1-3-2-4" text:style-name="bezwaarschrift">
          <text:p text:style-name="bezwaarschrift_top"/>
          <text:list text:style-name="id1-3-2-4-1">
            <text:list-item text:style-override="id1-3-2-4-1-1">
              <text:number>7.</text:number>
              <text:p text:style-name="al">
              <text:span text:style-name="nadrukvet">Bezwaar- en beroepsclausule</text:span>  </text:p>
            </text:list-item>
          </text:list>
          <text:p text:style-name="bezwaarschrift_al">
          <text:span text:style-name="nadrukvet">Bent u het niet eens met ons besluit?</text:span>
        </text:p>
          <text:p text:style-name="bezwaarschrift_al"> Dan kunt u bezwaar maken. Stuur binnen zes weken na verzenddatum van deze brief uw schriftelijke bezwaar op. Schrijf een gemotiveerd bezwaarschrift en stuur deze naar:   </text:p>
          <text:p text:style-name="bezwaarschrift_al">College Waddinxveen</text:p>
          <text:p text:style-name="bezwaarschrift_al">College van burgemeester en wethouders</text:p>
          <text:p text:style-name="bezwaarschrift_al">t.a.v. de commissie bezwaarschriften</text:p>
          <text:p text:style-name="bezwaarschrift_al">Postbus 400</text:p>
          <text:p text:style-name="bezwaarschrift_al"> 2740 AK Waddinxveen </text:p>
          <text:p text:style-name="bezwaarschrift_al">Zorg ervoor dat u het bezwaarschrift binnen zes weken na de verzenddatum van deze beslissing opstuurt. Daarmee voorkomt u dat uw bezwaarschrift niet meer in behandeling genomen wordt, omdat het anders te laat is. Vergeet u niet het bezwaarschrift te ondertekenen. Stuur een kopie van deze brief mee met uw bezwaarschrift.  In het bezwaarschrift zet u verder:</text:p>
          <text:list text:style-name="id1-3-2-4-10">
            <text:list-item text:style-override="id1-3-2-4-10-1">
              <text:number>•</text:number>
              <text:p text:style-name="al">uw naam en adres;</text:p>
            </text:list-item>
            <text:list-item text:style-override="id1-3-2-4-10-2">
              <text:number>•</text:number>
              <text:p text:style-name="al">de datum van uw bezwaarschrift;</text:p>
            </text:list-item>
            <text:list-item text:style-override="id1-3-2-4-10-3">
              <text:number>•</text:number>
              <text:p text:style-name="al">een omschrijving van de beslissing van de gemeente, waartegen u bezwaar maakt;</text:p>
            </text:list-item>
            <text:list-item text:style-override="id1-3-2-4-10-4">
              <text:number>•</text:number>
              <text:p text:style-name="al">waarom u het niet met de beslissing eens bent.</text:p>
            </text:list-item>
          </text:list>
          <text:p text:style-name="bezwaarschrift_al">Deze gegevens zijn bepaald in artikel 6:5 van de Algemene wet bestuursrecht. Vergeet u niet het bezwaarschrift te ondertekenen. Stuur een kopie van deze brief mee met uw bezwaarschrift.   </text:p>
          <text:p text:style-name="bezwaarschrift_al">
          <text:span text:style-name="nadrukvet">Heeft u een bezwaarschrift ingediend?</text:span> </text:p>
          <text:p text:style-name="bezwaarschrift_al">Dan kunt u bij de voorzieningenrechter een voorlopige voorziening aanvragen. Het besluit blijft gelden in de tijd dat uw bezwaarschrift in behandeling is. Als u meent dat uw belangen zo zwaar wegen dat u de beslissing op uw bezwaar niet kunt afwachten, dan geeft de Algemene wet bestuursrecht (Awb) u de mogelijkheid om een verzoek voor een voorlopige voorziening in te dienen. Dit kan bij de voorzieningen van de Rechtbank Den Haag (Postbus 20302, 2500 EH Den Haag). Aan de behandeling van een verzoek voor een voorlopige voorziening zijn kosten verbonden.  </text:p>
          <text:p text:style-name="bezwaarschrift_al">U kunt ook digitaal een verzoek voor een voorlopige voorziening indienen. Daarvoor moet u wel beschikken over een elektronische handtekening (DigiD). Kijk op de website <text:a xlink:href="http://loket.rechtspraak.nl/bestuursrecht" xlink:type="simple"><text:span text:style-name="nadrukondlijn">http://loket.rechtspraak.nl/bestuursrecht</text:span></text:a> voor meer informatie over het digitaal indienen van een verzoek om voorlopige voorziening.  </text:p>
          <text:p text:style-name="bezwaarschrift_al">Een afschrift van dit besluit wordt verzonden aan:</text:p>
          <text:list text:style-name="id1-3-2-4-16">
            <text:list-item text:style-override="id1-3-2-4-16-1">
              <text:number>a.</text:number>
              <text:p text:style-name="al">de verkeersadviseur van Politie;</text:p>
            </text:list-item>
            <text:list-item text:style-override="id1-3-2-4-16-2">
              <text:number>b.</text:number>
              <text:p text:style-name="al">Communicatie ter publicatie;</text:p>
            </text:list-item>
          </text:list>
          <text:p text:style-name="bezwaarschrift_al">
          <text:span text:style-name="nadrukvet">Bijlage</text:span>
        </text:p>
          <text:p text:style-name="bezwaarschrift_al">
          <draw:frame><draw:text-box><text:section text:name="plaatje_id1-3-2-4-18-1" text:style-name="plaatje">
            <text:p text:style-name="illustratie_id1-3-2-4-18-1-1"><draw:frame draw:style-name="illustratie_id1-3-2-4-18-1-1" text:anchor-type="paragraph" svg:width="153mm" svg:height="71.76360225140712mm"><draw:image xlink:href="Pictures/Schermafbeelding2026-05-15123648i48f5dbda-285f-4d07-8d15-85af3bd340ae.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234506</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506</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506</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Waddinxveen</meta:user-defined>
    <meta:user-defined meta:name="OVERHEID.Gemeente/OVERHEID.authority">Waddinxveen</meta:user-defined>
    <meta:user-defined meta:name="OVERHEID.Informatietype/DC.type">officiële publicatie</meta:user-defined>
    <meta:user-defined meta:name="OVERHEIDop.Rubriek/DC.type">verkeersbesluit of -mededeling</meta:user-defined>
    <meta:user-defined meta:name="OVERHEID.Gemeente/DCTERMS.publisher">Waddinx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ddinxveen - intrekken van een gehandicapenparkeerplaats op kenteken - aan Mahoniehout te Waddinxve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42355</meta:user-defined>
    <meta:user-defined meta:name="OVERHEIDop.verkeersbordcode">E6</meta:user-defined>
    <dc:language>nl</dc:language>
    <meta:user-defined meta:name="OVERHEIDop.locatietype/OVERHEIDop.gebiedsmarkering">Weg</meta:user-defined>
    <meta:user-defined meta:name="DC.title">Verkeersbesluit voor het intrekken van een gehandicaptenparkeerplaats op kenteken aan Mahoniehout te Waddinxveen</meta:user-defined>
    <meta:user-defined meta:name="DCTERMS.W3CDTF/DCTERMS.available">2026-05-20</meta:user-defined>
    <meta:user-defined meta:name="DCTERMS.W3CDTF/OVERHEIDop.jaargang">2026</meta:user-defined>
    <meta:user-defined meta:name="OVERHEIDop.publicationIssue">234506</meta:user-defined>
    <meta:user-defined meta:name="OVERHEIDop.GmbID/DC.identifier">gmb-2026-234506</meta:user-defined>
    <meta:user-defined meta:name="OVERHEIDop.versieInformatie"/>
  </office:meta>
</office:document-meta>
</file>