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Hemonystraat 25-1 1074B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5-05-2026</text:p>
            <text:p text:style-name="common-al">Zaakadres: Hemonystraat 25-1 1074BM Amsterdam</text:p>
            <text:p text:style-name="common-al">Zaaknummer: Z2026-02012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0128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45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45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45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12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Hemonystraat 25-1 1074BM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458</meta:user-defined>
    <meta:user-defined meta:name="OVERHEIDop.GmbID/DC.identifier">gmb-2026-234458</meta:user-defined>
    <meta:user-defined meta:name="OVERHEIDop.versieInformatie"/>
  </office:meta>
</office:document-meta>
</file>