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Nieuwe Prinsengracht 27K, 1018E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</text:p>
            <text:p text:style-name="common-al">Reden: Nieuwe eigenaar</text:p>
            <text:p text:style-name="common-al">Besluit: Verleend</text:p>
            <text:p text:style-name="common-al">Besluit verzonden op: 15-05-2026</text:p>
            <text:p text:style-name="common-al">Zaakadres: Nieuwe Prinsengracht 27K, 1018EE Amsterdam</text:p>
            <text:p text:style-name="common-al">Zaaknummer: Z2026-01678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6786" xlink:type="simple">procesunitth.sdc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5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38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38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38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786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Besluit ligplaatsvergunning Nieuwe Prinsengracht 27K, 1018EE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388</meta:user-defined>
    <meta:user-defined meta:name="OVERHEIDop.GmbID/DC.identifier">gmb-2026-234388</meta:user-defined>
    <meta:user-defined meta:name="OVERHEIDop.versieInformatie"/>
  </office:meta>
</office:document-meta>
</file>