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Nieuwe Prinsengracht 27K, 1018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Zaakadres: Nieuwe Prinsengracht 27K, 1018EE Amsterdam</text:p>
            <text:p text:style-name="common-al">Datum ontvangst: 15-04-2026</text:p>
            <text:p text:style-name="common-al">Zaaknummer: Z2026-01678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17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17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17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786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ligplaatsvergunning Nieuwe Prinsengracht 27K, 1018EE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173</meta:user-defined>
    <meta:user-defined meta:name="OVERHEIDop.GmbID/DC.identifier">gmb-2026-234173</meta:user-defined>
    <meta:user-defined meta:name="OVERHEIDop.versieInformatie"/>
  </office:meta>
</office:document-meta>
</file>