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Hendrik Jacobszstraat 22-H 1075PE Amsterdam, Willemspark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intrekken van een Bed &amp; Breakfast op adres Hendrik Jacobszstraat 22-H 1075PE Amsterdam, Willemspark []</text:p>
            <text:p text:style-name="common-al">Verzonden naar aanvrager op: 15 mei 2026</text:p>
            <text:p text:style-name="common-al">Kenmerk gemeente: Z/20/1772328</text:p>
            <text:p text:style-name="common-al">
            <text:span text:style-name="nadrukvet">Vergunning ingetrokken voor een Bed &amp; Breakfast vergunning aan Hendrik Jacobszstraat 22-H 1075PE Amsterdam, Willemspark []</text:span>
          </text:p>
            <text:p text:style-name="common-al">De gemeente Amsterdam heeft een vergunning voor een Bed &amp; Breakfast aan Hendrik Jacobszstraat 22-H 1075PE Amsterdam, Willemspark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7232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92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92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92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72328</meta:user-defined>
    <meta:user-defined meta:name="DCTERMS.abstract">B&amp;B vergunning aanvragen - Hendrik Jacobszstraat 22 H</meta:user-defined>
    <dc:language>nl</dc:language>
    <meta:user-defined meta:name="OVERHEIDop.locatietype/OVERHEIDop.gebiedsmarkering">Punt</meta:user-defined>
    <meta:user-defined meta:name="DC.title">Besluit intrekken Bed &amp; Breakfast vergunning Hendrik Jacobszstraat 22-H 1075PE Amsterdam, Willemspark []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922</meta:user-defined>
    <meta:user-defined meta:name="OVERHEIDop.GmbID/DC.identifier">gmb-2026-233922</meta:user-defined>
    <meta:user-defined meta:name="OVERHEIDop.versieInformatie"/>
  </office:meta>
</office:document-meta>
</file>