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Stoombootweg 5 Amsterdam , 10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30599</text:p>
            <text:p text:style-name="common-al">DSO nummer: 2026051100497</text:p>
            <text:p text:style-name="common-al">Ontvangstdatum melding: 11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4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0599</meta:user-defined>
    <meta:user-defined meta:name="DCTERMS.abstract">261005756 Stoombootweg 1 (t/m 9) Amsterdam (ow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Stoombootweg 5 Amsterdam , 10 meter richting noordweste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40</meta:user-defined>
    <meta:user-defined meta:name="OVERHEIDop.GmbID/DC.identifier">gmb-2026-233540</meta:user-defined>
    <meta:user-defined meta:name="OVERHEIDop.versieInformatie"/>
  </office:meta>
</office:document-meta>
</file>