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Dorpsweg Ransdorp 39 Amsterdam , 17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30393</text:p>
            <text:p text:style-name="common-al">DSO nummer: 2026050800968</text:p>
            <text:p text:style-name="common-al">Ontvangstdatum melding: 08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3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3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3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393</meta:user-defined>
    <meta:user-defined meta:name="DCTERMS.abstract">261015780 Dorpsweg Ransdorp 29 t/m 51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Dorpsweg Ransdorp 39 Amsterdam , 17 meter richting noordooste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39</meta:user-defined>
    <meta:user-defined meta:name="OVERHEIDop.GmbID/DC.identifier">gmb-2026-233539</meta:user-defined>
    <meta:user-defined meta:name="OVERHEIDop.versieInformatie"/>
  </office:meta>
</office:document-meta>
</file>