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Czaar Peterstraat 69 Amsterdam , 0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30202</text:p>
            <text:p text:style-name="common-al">DSO nummer: 2026050701714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37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37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202</meta:user-defined>
    <meta:user-defined meta:name="DCTERMS.abstract">G2244164 Czaar Peterstraat beplanting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Czaar Peterstraat 69 Amsterdam , 0 meter richting noordooste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37</meta:user-defined>
    <meta:user-defined meta:name="OVERHEIDop.GmbID/DC.identifier">gmb-2026-233537</meta:user-defined>
    <meta:user-defined meta:name="OVERHEIDop.versieInformatie"/>
  </office:meta>
</office:document-meta>
</file>