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Gustav Mahlerlaan 10 Amsterdam , 9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Aannemings- en Transportbedrijf Roel van der Stoel B.V.</text:p>
            <text:p text:style-name="common-al">Zaaknummer: OD2026-0029891</text:p>
            <text:p text:style-name="common-al">DSO nummer: 2026050601525</text:p>
            <text:p text:style-name="common-al">Ontvangstdatum melding: 06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3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3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3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9891</meta:user-defined>
    <meta:user-defined meta:name="DCTERMS.abstract">Mahler1 1 (Nabij Gustav Mahlerlaan 10, Amsterda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Gustav Mahlerlaan 10 Amsterdam , 9 meter richting oosten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34</meta:user-defined>
    <meta:user-defined meta:name="OVERHEIDop.GmbID/DC.identifier">gmb-2026-233534</meta:user-defined>
    <meta:user-defined meta:name="OVERHEIDop.versieInformatie"/>
  </office:meta>
</office:document-meta>
</file>