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dmiraal De Ruijterweg ter hoogte van nummer: 70 in Amsterdam</text:p>
            <text:p text:style-name="common-al">Looptijd :18-05-2026 t/m 04-09-2026</text:p>
            <text:p text:style-name="common-al">Verzonden naar aanvrager op: 13-05-2026</text:p>
            <text:p text:style-name="common-al">Kenmerk gemeente: Z/26/31261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19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3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3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3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95</meta:user-defined>
    <meta:user-defined meta:name="DCTERMS.abstract">*11/05 W8 op aanullendegegev.* TVM parkeervak,Admiraal De Ruijterweg 70 H 1056GM, 20260518, Admiraal De Ruijterweg ter hoogte van nummer: 70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7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38</meta:user-defined>
    <meta:user-defined meta:name="OVERHEIDop.GmbID/DC.identifier">gmb-2026-233438</meta:user-defined>
    <meta:user-defined meta:name="OVERHEIDop.versieInformatie"/>
  </office:meta>
</office:document-meta>
</file>