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rfstraat ter hoogte van nummer: 21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Werfstraat ter hoogte van nummer: 214 in </text:p>
            <text:p text:style-name="common-al">Looptijd :18-05-2026 t/m 07-08-2026</text:p>
            <text:p text:style-name="common-al">Verzonden naar aanvrager op: 13-05-2026</text:p>
            <text:p text:style-name="common-al">Kenmerk gemeente: Z/26/31258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8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3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29</meta:user-defined>
    <meta:user-defined meta:name="DCTERMS.abstract">Object,Werfstraat 214 1033SW, 20260518, Werfstraat ter hoogte van nummer: 214</meta:user-defined>
    <dc:language>nl</dc:language>
    <meta:user-defined meta:name="OVERHEIDop.locatietype/OVERHEIDop.gebiedsmarkering">Punt</meta:user-defined>
    <meta:user-defined meta:name="DC.title">Besluit apv vergunning Verleend - Werfstraat ter hoogte van nummer: 214 i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30</meta:user-defined>
    <meta:user-defined meta:name="OVERHEIDop.GmbID/DC.identifier">gmb-2026-233430</meta:user-defined>
    <meta:user-defined meta:name="OVERHEIDop.versieInformatie"/>
  </office:meta>
</office:document-meta>
</file>