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Westerdok 45, 1013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</text:p>
            <text:p text:style-name="common-al">Reden: Nieuwe eigenaar </text:p>
            <text:p text:style-name="common-al">Zaakadres: Westerdok 45, 1013AZ Amsterdam</text:p>
            <text:p text:style-name="common-al">Datum ontvangst: 16-04-2026</text:p>
            <text:p text:style-name="common-al">Zaaknummer: Z2026-0168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14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1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1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858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Aanvraag ligplaatsvergunning Westerdok 45, 1013AZ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143</meta:user-defined>
    <meta:user-defined meta:name="OVERHEIDop.GmbID/DC.identifier">gmb-2026-233143</meta:user-defined>
    <meta:user-defined meta:name="OVERHEIDop.versieInformatie"/>
  </office:meta>
</office:document-meta>
</file>