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6 uurs van de Westeinder op 6 juni 2026, Westeinderplassen en Uiterweg 2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mei 2026 is een melding meerjarige evenementenvergunning ontvangen voor de locatie Westeinderplassen en Uiterweg 263. De melding is geregistreerd onder zaaknummer Z2026-00004401. De melding betreft 6 uurs van de Westeinder op 6 juni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440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232877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87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87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4401</meta:user-defined>
    <meta:user-defined meta:name="DCTERMS.abstract">Betreft: melding op locatie Westeinderplassen en Uiterweg 263</meta:user-defined>
    <dc:language>nl</dc:language>
    <meta:user-defined meta:name="OVERHEIDop.locatietype/OVERHEIDop.gebiedsmarkering">Punt</meta:user-defined>
    <meta:user-defined meta:name="DC.title">Melding 6 uurs van de Westeinder op 6 juni 2026, Westeinderplassen en Uiterweg 263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2877</meta:user-defined>
    <meta:user-defined meta:name="OVERHEIDop.GmbID/DC.identifier">gmb-2026-232877</meta:user-defined>
    <meta:user-defined meta:name="OVERHEIDop.versieInformatie"/>
  </office:meta>
</office:document-meta>
</file>