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56514468i9b0a55f1-4ea3-46bc-a611-d8148ae3d7b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gehandicaptenparkeerplaats op kenteken aan Bellefleur nr. 30 te Zetten</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Overbetuwe,</text:p>
          </text:section>
        </text:section>
        <text:section text:name="regeling-tekst_id1-3-2-2" text:style-name="regeling-tekst">
          <text:section text:name="tekst_id1-3-2-2-1" text:style-name="tekst">
            <text:p text:style-name="common-al"/>
            <text:p text:style-name="tussenkopcur">Zaaknummer 288236</text:p>
            <text:p text:style-name="common-al"/>
            <text:p text:style-name="tussenkopcur">Gelet op:</text:p>
            <text:p text:style-name="common-al">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tussenkopcur">Aanleiding:  </text:p>
            <text:p text:style-name="common-al">De aanvrager van de gehandicaptenparkeerplaats op kenteken heeft aangegeven geen gebruik meer te maken van deze parkeerplaats;</text:p>
            <text:p text:style-name="tussenkopcur">Overwegende:  </text:p>
            <text:p text:style-name="common-al">dat Bellefleur gelegen is binnen de bebouwde kom van Zetten in de gemeente Overbetuwe;</text:p>
            <text:p text:style-name="common-al">dat Bellefleur in beheer en onderhoud is bij de gemeente Overbetuwe;</text:p>
            <text:p text:style-name="common-al">dat Bellefleur een weg is als bedoeld in artikel 18, lid 1 onder d van de WVW 1994;</text:p>
            <text:p text:style-name="common-al">dat de bevoegdheid voor het nemen van verkeersbesluiten door het college van burgemeester en wethouders van Overbetuwe is gemandateerd aan een medewerker beheerder verkeer;</text:p>
            <text:p text:style-name="common-al">dat de gehandicaptenparkeerplaats op kenteken aan de Bellefleur te Zetten ter hoogte van nr. 30 in het verleden vastgesteld is door het nemen van een verkeersbesluit;</text:p>
            <text:p text:style-name="common-al">zoals aangeven, de aanvrager geen gebruik meer maakt van deze gehandicaptenparkeerplaats op kenteken;</text:p>
            <text:p text:style-name="common-al">dat het gezien voorgaande overwegingen wenselijk is de gehandicaptenparkeerplaats op kenteken op te heffen;</text:p>
            <text:p text:style-name="common-al">dat voorgaande gerealiseerd wordt door middel van het verwijderen van het verkeersbord E6 van bijlage 1 van het RVV 1990 met een onderbord voorzien van het kenteken van het bij de aanvrager in gebruik zijnde voertuig;</text:p>
            <text:p text:style-name="common-al">dat de betroffen parkeerplaats door het opheffen van de gehandicaptenparkeerplaats weer voor een ieder is te gebruiken om te parkeren;</text:p>
            <text:p text:style-name="common-al">dat gelet op artikel 15, lid 1 van de WVW 1994, ingevolge de verwijdering van de bij algemene maatregel van bestuur aangewezen verkeerstekens en onderborden, voor zover daardoor een gebod of verbod wordt gewijzigd, geschiedt krachtens een verkeersbesluit; </text:p>
            <text:p text:style-name="common-al">gelet op artikel 12 van het BABW voor het verwijderen van het verkeersbord E6 – met het betreffende onderbord – van bijlage 1 van het RVV 1990 een verkeersbesluit is vereist;</text:p>
            <text:p text:style-name="common-al">gelet op artikel 2 van de WVW 1994 de verkeersmaatregel strekt tot het in stand houden van de weg en het waarborgen van de bruikbaarheid daarvan en het zoveel mogelijk waarborgen van de vrijheid van het verkeer;</text:p>
            <text:p text:style-name="common-al">dat overeenkomstig artikel 24 van het BABW overleg is gevoerd met de gemandateerde verkeersadviseur van de politie en dat positief is geadviseerd.</text:p>
            <text:p text:style-name="common-al"/>
            <text:p text:style-name="tussenkopcur">Het besluit:</text:p>
            <text:p text:style-name="common-al">Het college van burgemeester en wethouders van Overbetuwe besluit:</text:p>
            <text:list text:style-name="id1-3-2-2-1-25">
              <text:list-item text:style-override="id1-3-2-2-1-25-1">
                <text:number>•</text:number>
                <text:p text:style-name="al">door middel van het verwijderen van verkeersbord E6 van bijlage 1 van het RVV 1990 met een onderbord met daarop het betreffende kenteken aangegeven, een gehandicaptenparkeerplaats op kenteken op te heffen aan de Bellefleur ter hoogte van nr. 30 te Zetten.</text:p>
              </text:list-item>
            </text:list>
            <text:p text:style-name="common-al"/>
            <text:p text:style-name="common-al"/>
            <text:p text:style-name="common-al"/>
            <text:p text:style-name="tussenkopcur">Situatieschets:</text:p>
            <text:p text:style-name="common-al">
            <draw:frame><draw:text-box><text:section text:name="plaatje_id1-3-2-2-1-30-1" text:style-name="plaatje">
              <text:p text:style-name="illustratie_id1-3-2-2-1-30-1-1"><draw:frame draw:style-name="illustratie_id1-3-2-2-1-30-1-1" text:anchor-type="paragraph" svg:width="151.8mm" svg:height="90mm"><draw:image xlink:href="Pictures/Afbeelding1956514468i9b0a55f1-4ea3-46bc-a611-d8148ae3d7b7.jp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p><text:span text:style-name="functie">Aldus vastgesteld te Elst, </text:span></text:p>
            <text:p><text:span text:style-name="functie">Namens het college van burgemeester en wethouders van de gemeente Overbetuwe,</text:span></text:p>
            <text:p><text:span text:style-name="functie"/></text:p>
            <text:p><text:span text:style-name="functie">R. Sloot</text:span></text:p>
            <text:p><text:span text:style-name="functie">Beheerder Verkeer</text:span></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text:p>
          <text:p text:style-name="bezwaarschrift_al">Belanghebbenden kunnen binnen zes weken na publicatie van dit besluit in het Gemeenteblad bezwaar maken bij burgemeester en wethouders van Overbetuwe, postbus 11, 6660 AA te Elst. Door het indienen van het bezwaarschrift wordt dit besluit niet opgeschort.</text:p>
          <text:p text:style-name="bezwaarschrift_al">Het bezwaarschrift moet de volgende gegevens bevatten: </text:p>
          <text:list text:style-name="id1-3-2-4-5">
            <text:list-item text:style-override="id1-3-2-4-5-1">
              <text:number>•</text:number>
              <text:p text:style-name="al">uw naam en adres;</text:p>
            </text:list-item>
            <text:list-item text:style-override="id1-3-2-4-5-2">
              <text:number>•</text:number>
              <text:p text:style-name="al">de datum waarop u het bezwaarschrift schrijft;</text:p>
            </text:list-item>
            <text:list-item text:style-override="id1-3-2-4-5-3">
              <text:number>•</text:number>
              <text:p text:style-name="al">het kenmerk van het besluit (…)</text:p>
            </text:list-item>
            <text:list-item text:style-override="id1-3-2-4-5-4">
              <text:number>•</text:number>
              <text:p text:style-name="al">een omschrijving van het besluit waartegen u bezwaar maakt;</text:p>
            </text:list-item>
            <text:list-item text:style-override="id1-3-2-4-5-5">
              <text:number>•</text:number>
              <text:p text:style-name="al">de reden waarom u het er niet mee eens bent;</text:p>
            </text:list-item>
            <text:list-item text:style-override="id1-3-2-4-5-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0-1-1" style:parent-style-name="Standard">
      <style:paragraph-properties style:line-spacing="0mm" style:text-autospace="none" ofo:line-height="0.001cm"/>
    </style:style>
    <style:style style:family="graphic" style:name="illustratie_id1-3-2-2-1-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23247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7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7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Overbetuwe</meta:user-defined>
    <meta:user-defined meta:name="OVERHEID.Gemeente/OVERHEID.authority">Overbetuwe</meta:user-defined>
    <meta:user-defined meta:name="OVERHEID.Informatietype/DC.type">officiële publicatie</meta:user-defined>
    <meta:user-defined meta:name="OVERHEIDop.Rubriek/DC.type">verkeersbesluit of -mededeling</meta:user-defined>
    <meta:user-defined meta:name="OVERHEID.Gemeente/DCTERMS.publisher">Overbetuw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verbetuwe - opheffen gpp  - Bellefleur Zet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opheffen gehandicaptenparkeerplaats op kenteken aan Bellefleur nr. 30 te Zetten</meta:user-defined>
    <meta:user-defined meta:name="DCTERMS.W3CDTF/DCTERMS.available">2026-05-18</meta:user-defined>
    <meta:user-defined meta:name="DCTERMS.W3CDTF/OVERHEIDop.jaargang">2026</meta:user-defined>
    <meta:user-defined meta:name="OVERHEIDop.publicationIssue">232476</meta:user-defined>
    <meta:user-defined meta:name="OVERHEIDop.GmbID/DC.identifier">gmb-2026-232476</meta:user-defined>
    <meta:user-defined meta:name="OVERHEIDop.versieInformatie"/>
  </office:meta>
</office:document-meta>
</file>