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539 in AMSTERDAM</text:p>
            <text:p text:style-name="common-al">Looptijd :15-05-2026 t/m 08-06-2026</text:p>
            <text:p text:style-name="common-al">Verzonden naar aanvrager op: 12-05-2026</text:p>
            <text:p text:style-name="common-al">Kenmerk gemeente: Z/26/31260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09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6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6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6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094</meta:user-defined>
    <meta:user-defined meta:name="DCTERMS.abstract">Object,Herengracht 539 1017BW, 20260515, Herengracht ter hoogte van nummer: 539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3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64</meta:user-defined>
    <meta:user-defined meta:name="OVERHEIDop.GmbID/DC.identifier">gmb-2026-232064</meta:user-defined>
    <meta:user-defined meta:name="OVERHEIDop.versieInformatie"/>
  </office:meta>
</office:document-meta>
</file>