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nge Muiderweg ter hoogte van nummer: 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Lange Muiderweg ter hoogte van nummer: 4 in </text:p>
            <text:p text:style-name="common-al">Looptijd :19-05-2026 t/m 13-07-2026</text:p>
            <text:p text:style-name="common-al">Verzonden naar aanvrager op: 12-05-2026</text:p>
            <text:p text:style-name="common-al">Kenmerk gemeente: Z/26/31264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640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4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09</meta:user-defined>
    <meta:user-defined meta:name="DCTERMS.abstract">Object,Lange Muiderweg 4 1382LA, 20260519, Lange Muiderweg ter hoogte van nummer: 4</meta:user-defined>
    <dc:language>nl</dc:language>
    <meta:user-defined meta:name="OVERHEIDop.locatietype/OVERHEIDop.gebiedsmarkering">Punt</meta:user-defined>
    <meta:user-defined meta:name="DC.title">Besluit apv vergunning Verleend - Lange Muiderweg ter hoogte van nummer: 4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41</meta:user-defined>
    <meta:user-defined meta:name="OVERHEIDop.GmbID/DC.identifier">gmb-2026-232041</meta:user-defined>
    <meta:user-defined meta:name="OVERHEIDop.versieInformatie"/>
  </office:meta>
</office:document-meta>
</file>