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iddenstraat ter hoogte van nummer: 49 i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esp</text:p>
            <text:p text:style-name="common-al">Objectvergunning, Locatie: Middenstraat ter hoogte van nummer: 49 in </text:p>
            <text:p text:style-name="common-al">Looptijd :01-07-2026 t/m 17-07-2026</text:p>
            <text:p text:style-name="common-al">Verzonden naar aanvrager op: 12-05-2026</text:p>
            <text:p text:style-name="common-al">Kenmerk gemeente: Z/26/312785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27852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1991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1991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1991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852</meta:user-defined>
    <meta:user-defined meta:name="DCTERMS.abstract">Object,Middenstraat 49 1381XB, 20260701, Middenstraat ter hoogte van nummer: 49</meta:user-defined>
    <dc:language>nl</dc:language>
    <meta:user-defined meta:name="OVERHEIDop.locatietype/OVERHEIDop.gebiedsmarkering">Punt</meta:user-defined>
    <meta:user-defined meta:name="DC.title">Besluit apv vergunning Verleend - Middenstraat ter hoogte van nummer: 49 in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1991</meta:user-defined>
    <meta:user-defined meta:name="OVERHEIDop.GmbID/DC.identifier">gmb-2026-231991</meta:user-defined>
    <meta:user-defined meta:name="OVERHEIDop.versieInformatie"/>
  </office:meta>
</office:document-meta>
</file>