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samenvoegingsvergunning van woonruimten verleend Oostenburgerpark 44A 1018H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amenvoegen van 2 zelfstandige woonruimten tot 1 zelfstandige woonruimte</text:p>
            <text:p text:style-name="common-al">Besluit: verleend</text:p>
            <text:p text:style-name="common-al">Besluit verzonden op: 13-05-2026</text:p>
            <text:p text:style-name="common-al">Zaakadres: Oostenburgerpark 44A 1018HT Amsterdam</text:p>
            <text:p text:style-name="common-al">Zaaknummer: Z2026-01587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5877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89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89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89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5877</meta:user-defined>
    <meta:user-defined meta:name="DCTERMS.abstract">samenvoegen van 2 zelfstandige woonruimten tot 1 zelfstandige woonruimte</meta:user-defined>
    <dc:language>nl</dc:language>
    <meta:user-defined meta:name="OVERHEIDop.locatietype/OVERHEIDop.gebiedsmarkering">Punt</meta:user-defined>
    <meta:user-defined meta:name="DC.title">Besluit samenvoegingsvergunning van woonruimten verleend Oostenburgerpark 44A 1018HT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892</meta:user-defined>
    <meta:user-defined meta:name="OVERHEIDop.GmbID/DC.identifier">gmb-2026-231892</meta:user-defined>
    <meta:user-defined meta:name="OVERHEIDop.versieInformatie"/>
  </office:meta>
</office:document-meta>
</file>