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mogen laten wijzigen van een bestaand appartementsrecht naar twee appartementsrechten, Lange Lauwerstraat 56-BS en 56C, 3512VK Utrecht, GU-Z2026-005534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Lange Lauwerstraat 56-BS en 56C, 3512VK Utrecht</text:p>
            <text:p text:style-name="common-al">De aanvraag betreft een vergunning voor het mogen laten wijzigen van een bestaand appartementsrecht naar twee appartementsrechten</text:p>
            <text:p text:style-name="common-al">Ons kenmerk: GU-Z2026-0055347</text:p>
            <text:p text:style-name="common-al">Datum ontvangst aanvraag: 12 mei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1737</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737</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737</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55347</meta:user-defined>
    <meta:user-defined meta:name="DCTERMS.abstract">Aanvraag vergunning voor Het wijzigen v.e. bestaand app.-recht naar 2 app.-rechten, Lange Lauwerstraat 56-BS en 56C, 3512VK Utrecht, GU-Z2026-0055347</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mogen laten wijzigen van een bestaand appartementsrecht naar twee appartementsrechten, Lange Lauwerstraat 56-BS en 56C, 3512VK Utrecht, GU-Z2026-0055347</meta:user-defined>
    <meta:user-defined meta:name="DCTERMS.W3CDTF/DCTERMS.available">2026-05-18</meta:user-defined>
    <meta:user-defined meta:name="DCTERMS.W3CDTF/OVERHEIDop.jaargang">2026</meta:user-defined>
    <meta:user-defined meta:name="OVERHEIDop.publicationIssue">231737</meta:user-defined>
    <meta:user-defined meta:name="OVERHEIDop.GmbID/DC.identifier">gmb-2026-231737</meta:user-defined>
    <meta:user-defined meta:name="OVERHEIDop.versieInformatie"/>
  </office:meta>
</office:document-meta>
</file>