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Plantage Badlaan 22-H 1018T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Besluit: verleend</text:p>
            <text:p text:style-name="common-al">Besluit verzonden op: 13-05-2026</text:p>
            <text:p text:style-name="common-al">Zaakadres: Plantage Badlaan 22-H 1018TJ Amsterdam</text:p>
            <text:p text:style-name="common-al">Zaaknummer: Z2026-01218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2183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70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70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70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2183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verleend Plantage Badlaan 22-H 1018TJ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705</meta:user-defined>
    <meta:user-defined meta:name="OVERHEIDop.GmbID/DC.identifier">gmb-2026-231705</meta:user-defined>
    <meta:user-defined meta:name="OVERHEIDop.versieInformatie"/>
  </office:meta>
</office:document-meta>
</file>