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Doe Mee Dag Rode en Groene Dorp op 10 juli 2026 aan Tolstraat 9, 2405 VS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Doe Mee Dag Rode en Groene Dorp op 10 juli 2026 op de locatie Tolstraat 9, 2405 VS Alphen aan den Rijn, geregistreerd onder nr. 04843884180.</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31690</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690</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690</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84180</meta:user-defined>
    <meta:user-defined meta:name="DCTERMS.abstract">Aanvraag evenementenvergunning voor Doe Mee Dag Rode en Groene Dorp op 10 juli 2026 aan Tolstraat 9, 2405 VS Alphen aan den Rijn</meta:user-defined>
    <dc:language>nl</dc:language>
    <meta:user-defined meta:name="OVERHEIDop.locatietype/OVERHEIDop.gebiedsmarkering">Punt</meta:user-defined>
    <meta:user-defined meta:name="DC.title">Aanvraag evenementenvergunning voor Doe Mee Dag Rode en Groene Dorp op 10 juli 2026 aan Tolstraat 9, 2405 VS Alphen aan den Rijn</meta:user-defined>
    <meta:user-defined meta:name="DCTERMS.W3CDTF/DCTERMS.available">2026-05-18</meta:user-defined>
    <meta:user-defined meta:name="DCTERMS.W3CDTF/OVERHEIDop.jaargang">2026</meta:user-defined>
    <meta:user-defined meta:name="OVERHEIDop.publicationIssue">231690</meta:user-defined>
    <meta:user-defined meta:name="OVERHEIDop.GmbID/DC.identifier">gmb-2026-231690</meta:user-defined>
    <meta:user-defined meta:name="OVERHEIDop.versieInformatie"/>
  </office:meta>
</office:document-meta>
</file>